
<file path=META-INF/manifest.xml><?xml version="1.0" encoding="utf-8"?>
<!DOCTYPE manifest  PUBLIC '-//OpenOffice.org//DTD Manifest 1.0//EN'  'Manifest.dtd'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full-path="Pictures/414132622.png" manifest:media-type="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automatic-styles>
    <!-- Out of date -->
    <style:style style:name="s7" style:family="text" style:parent-style-name="Standard">
      <style:text-properties fo:color="#666600" style:text-line-through-style="solid" style:text-line-through-type="single" fo:font-weight="normal"/>
    </style:style>
    <!-- Comment -->
    <style:style style:name="s9" style:family="section">
      <style:section-properties fo:background-color="#f0f0f0"/>
    </style:style>
    <style:style style:family="text" style:name="s9">
      <style:text-properties fo:color="#353842" style:font-name="Times New Roman CYR" fo:font-size="12pt" fo:background-color="#f0f0f0"/>
    </style:style>
    <style:style style:family="paragraph" style:name="s9header" style:parent-style-name="s9">
      <style:text-properties fo:font-size="8pt"/>
    </style:style>
    <style:style style:name="s93" style:family="section">
      <style:section-properties fo:background-color="#FFF5AD"/>
    </style:style>
    <style:style style:name="s94" style:family="section">
      <style:section-properties fo:background-color="#f0f0f0"/>
    </style:style>
    <!-- Color selection -->
    <style:style style:family="text" style:name="s10">
      <style:text-properties fo:color="#26282f" fo:font-weight="bold"/>
    </style:style>
    <!-- Version info -->
    <style:style style:name="s22" style:family="section">
      <style:section-properties fo:background-color="#f0f0f0" fo:margin-left="0.3cm" fo:margin-right="0cm"/>
    </style:style>
    <style:style style:family="paragraph" style:name="s22header" style:parent-style-name="s22">
      <style:text-properties fo:font-size="8pt"/>
    </style:style>
    <!-- Necessary documents -->
    <style:style style:name="s45" style:family="section">
      <style:section-properties fo:background-color="#f0f0f0" fo:margin-left="0.74cm" fo:margin-right="0.74cm"/>
    </style:style>
    <!-- Who helps? -->
    <style:style style:name="s46" style:family="section">
      <style:section-properties fo:background-color="#f0f0f0" fo:margin-left="0.74cm" fo:margin-right="0.74cm"/>
    </style:style>
    <!-- Attention: dishonesty -->
    <style:style style:name="s47" style:family="section">
      <style:section-properties fo:background-color="#f0f0f0" fo:margin-left="0.74cm" fo:margin-right="0.74cm"/>
    </style:style>
    <!-- Attention: crime! -->
    <style:style style:name="s48" style:family="section">
      <style:section-properties fo:background-color="#f0f0f0" fo:margin-left="0.74cm" fo:margin-right="0.74cm"/>
    </style:style>
    <!-- Note -->
    <style:style style:name="s49" style:family="section">
      <style:section-properties fo:background-color="#f0f0f0" fo:margin-left="0.74cm" fo:margin-right="0.74cm"/>
    </style:style>
    <!-- Example -->
    <style:style style:name="s50" style:family="section">
      <style:section-properties fo:background-color="#f0f0f0" fo:margin-left="0.74cm" fo:margin-right="0.74cm"/>
    </style:style>
    <!-- Attention -->
    <style:style style:name="s68" style:family="section">
      <style:section-properties fo:background-color="#f0f0f0" fo:margin-left="0.74cm" fo:margin-right="0.74cm"/>
    </style:style>
    <!-- Special formula -->
    <style:style style:name="s74" style:family="section">
      <style:section-properties fo:background-color="#f0f0f0" fo:margin-left="0.74cm" fo:margin-right="0.74cm"/>
    </style:style>
    <!-- Changes info -->
    <style:style style:name="s52" style:family="section">
      <style:section-properties fo:background-color="#eaefed" fo:margin-left="0cm" fo:margin-right="0cm"/>
    </style:style>
    <style:style style:family="paragraph" style:name="s52header" style:parent-style-name="s52"/>
    <style:style style:name="s41" style:family="text">
      <style:text-properties fo:color="#000000" style:font-name="Arial" fo:background-color="#c1d7ff"/>
    </style:style>
    <style:style style:name="s42" style:family="text">
      <style:text-properties fo:color="#000000" style:font-name="Arial" fo:background-color="#c4c413"/>
    </style:style>
    <style:style style:name="lower" style:family="text">
      <style:text-properties style:text-position="sub 58%"/>
    </style:style>
    <style:style style:name="upper" style:family="text">
      <style:text-properties style:text-position="super 58%"/>
    </style:style>
    <style:style style:name="bold" style:family="text">
      <style:text-properties fo:font-weight="bold"/>
    </style:style>
    <style:style style:name="preformatted" style:family="text">
      <style:text-properties style:font-name="Courier New" fo:font-size="11pt"/>
    </style:style>
    <style:style style:name="fr1" style:family="graphic">
      <style:graphic-properties style:vertical-pos="top" style:vertical-rel="baseline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icon" style:family="graphic">
      <style:graphic-properties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tiff" style:family="graphic">
      <style:graphic-properties style:vertical-pos="middle" style:vertical-rel="char" style:horizontal-pos="center" style:horizontal-rel="page" style:mirror="none" fo:clip="rect(0in, 0in, 0in, 0in)" draw:luminance="0%" draw:contrast="0%" draw:red="0%" draw:green="0%" draw:blue="0%" draw:gamma="100%" draw:color-inversion="false" draw:image-opacity="100%" draw:color-mode="standard"/>
    </style:style>
    <!-- prime -->
    <style:style style:family="paragraph" style:name="s777" style:parent-style-name="Heading">
      <style:paragraph-properties fo:text-align="left"/>
      <style:text-properties style:font-name="Times New Roman" fo:text-align="left" fo:font-size="20pt" fo:font-weight="normal" fo:language="ru" fo:country="RU"/>
    </style:style>
    <style:style style:family="paragraph" style:name="s778" style:parent-style-name="Heading">
      <style:paragraph-properties fo:text-align="left"/>
      <style:text-properties style:font-name="Times New Roman" fo:text-align="left" fo:background-color="#000000" fo:color="#ffffff" fo:font-size="12pt" fo:font-weight="normal" fo:language="ru" fo:country="RU"/>
    </style:style>
    <style:style style:family="paragraph" style:name="s779" style:parent-style-name="Heading">
      <style:paragraph-properties fo:text-align="left"/>
      <style:text-properties style:font-name="Times New Roman" fo:text-align="left" fo:font-size="14pt" fo:font-weight="bold" fo:language="ru" fo:country="RU"/>
    </style:style>
    <style:style style:family="paragraph" style:name="s780" style:parent-style-name="Heading">
      <style:paragraph-properties fo:text-align="left"/>
      <style:text-properties style:font-name="Times New Roman" fo:text-align="left" fo:font-size="12pt" fo:font-weight="normal" style:text-underline-type="single" fo:language="ru" fo:country="RU"/>
    </style:style>
    <!-- lists -->
    <style:style style:family="paragraph" style:name="s781" style:parent-style-name="Heading">
      <style:paragraph-properties fo:text-align="left"/>
      <style:text-properties fo:color="#ffffff" style:font-name="Times New Roman" fo:text-align="left" fo:font-size="16pt" fo:language="ru" fo:country="RU" fo:background-color="#2e2e2e"/>
    </style:style>
    <style:style style:family="paragraph" style:name="s782" style:parent-style-name="Heading">
      <style:paragraph-properties fo:text-align="left"/>
      <style:text-properties fo:color="#000000" style:text-underline-type="single" style:font-name="Times New Roman" fo:text-align="left" fo:font-size="20pt" fo:language="ru" fo:country="RU" fo:background-color="#ffffff"/>
    </style:style>
    <style:style style:family="paragraph" style:name="s84" style:parent-style-name="Standard">
      <style:paragraph-properties fo:text-align="left" fo:text-indent="0cm"/>
    </style:style>
    <style:style style:family="paragraph" style:name="s75" style:parent-style-name="Standard">
      <style:paragraph-properties fo:text-align="left" fo:text-indent="0cm"/>
      <style:text-properties fo:font-style="italic"/>
    </style:style>
    <!-- document changes style -->
    <style:style style:name="ChangesCell" style:family="table-cell">
      <style:table-cell-properties fo:padding-left="0.19cm" fo:padding-right="0.19cm"/>
    </style:style>
    <!-- Picture paragraph -->
    <style:style style:family="paragraph" style:name="image" style:parent-style-name="Heading">
      <style:paragraph-properties fo:text-indent="0cm"/>
    </style:style>
    <style:style style:name="TiffA4P" style:family="paragraph" style:parent-style-name="Standard" style:master-page-name="A4Portrait">
      <style:paragraph-properties fo:break-before="page" fo:text-indent="0cm" fo:margin-left="0cm" fo:margin-right="0cm" fo:margin-top="0cm" fo:margin-bottom="0cm"/>
    </style:style>
    <style:style style:name="TiffA4L" style:family="paragraph" style:parent-style-name="Standard" style:master-page-name="A4Landscape">
      <style:paragraph-properties fo:break-before="page" fo:text-indent="0cm" fo:margin-left="0cm" fo:margin-right="0cm" fo:margin-top="0cm" fo:margin-bottom="0cm"/>
    </style:style>
    <!-- Section break styles -->
    <style:style style:name="SB0" style:family="paragraph" style:parent-style-name="Standard" style:master-page-name="landscape0">
      <style:paragraph-properties fo:break-before="page"/>
    </style:style>
    <style:style style:name="SB1" style:family="paragraph" style:parent-style-name="Standard" style:master-page-name="portrait1">
      <style:paragraph-properties fo:break-before="page"/>
    </style:style>
    <style:style style:name="SB0" style:family="paragraph" style:parent-style-name="Standard" style:master-page-name="landscape0">
      <style:paragraph-properties fo:break-before="page"/>
    </style:style>
    <style:style style:name="SB1" style:family="paragraph" style:parent-style-name="Standard" style:master-page-name="portrait1">
      <style:paragraph-properties fo:break-before="page"/>
    </style:style>
    <!-- Page break style -->
    <style:style style:name="PB" style:family="paragraph" style:parent-style-name="Standard">
      <style:paragraph-properties fo:break-before="page"/>
    </style:style>
    <!-- Specific styles -->
    <style:style style:name="s16_fi0" style:family="paragraph" style:parent-style-name="s16">
      <style:paragraph-properties fo:text-indent="0mm"/>
    </style:style>
    <style:style style:name="s1_right_fi0" style:family="paragraph" style:parent-style-name="s1">
      <style:paragraph-properties fo:text-align="right" fo:text-indent="0mm"/>
    </style:style>
    <style:style style:name="s2_preformatted11" style:family="paragraph" style:parent-style-name="s2">
      <style:text-properties style:font-name="Courier New" fo:font-family="'Courier New'" fo:font-size="11pt"/>
    </style:style>
    <style:style style:name="s1_center_fi0" style:family="paragraph" style:parent-style-name="s1">
      <style:paragraph-properties fo:text-align="center" fo:text-indent="0mm"/>
    </style:style>
    <style:style style:name="s1_fi0" style:family="paragraph" style:parent-style-name="s1">
      <style:paragraph-properties fo:text-indent="0mm"/>
    </style:style>
    <style:style style:name="s2_preformatted10" style:family="paragraph" style:parent-style-name="s2">
      <style:text-properties style:font-name="Courier New" fo:font-family="'Courier New'" fo:font-size="10pt"/>
    </style:style>
    <style:style style:name="s1_93_fi0" style:family="paragraph" style:parent-style-name="s1">
      <style:paragraph-properties fo:text-indent="0mm"/>
      <style:text-properties fo:font-size="11pt"/>
    </style:style>
    <style:style style:name="s1_center_93_fi0" style:family="paragraph" style:parent-style-name="s1">
      <style:paragraph-properties fo:text-align="center" fo:text-indent="0mm"/>
      <style:text-properties fo:font-size="11pt"/>
    </style:style>
    <style:style style:name="s1_93" style:family="paragraph" style:parent-style-name="s1">
      <style:text-properties fo:font-size="11pt"/>
    </style:style>
    <style:style style:name="s1_center_94_fi0" style:family="paragraph" style:parent-style-name="s1">
      <style:paragraph-properties fo:text-align="center" fo:text-indent="0mm"/>
      <style:text-properties fo:font-size="11pt"/>
    </style:style>
    <style:style style:name="s1_94" style:family="paragraph" style:parent-style-name="s1">
      <style:text-properties fo:font-size="11pt"/>
    </style:style>
    <!-- Table cells styles -->
    <style:style style:name="0" style:family="table-cell">
      <style:table-cell-properties style:vertical-align="top"/>
    </style:style>
    <style:style style:name="1" style:family="table-cell">
      <style:table-cell-properties fo:border-bottom="0.05pt solid #000000" style:vertical-align="top"/>
    </style:style>
    <style:style style:name="4" style:family="table-cell">
      <style:table-cell-properties fo:border-right="0.05pt solid #000000" style:vertical-align="top"/>
    </style:style>
    <style:style style:name="5" style:family="table-cell">
      <style:table-cell-properties fo:border-right="0.05pt solid #000000" fo:border-bottom="0.05pt solid #000000" style:vertical-align="top"/>
    </style:style>
    <style:style style:name="6" style:family="table-cell">
      <style:table-cell-properties fo:border-left="0.05pt solid #000000" fo:border-right="0.05pt solid #000000" style:vertical-align="top"/>
    </style:style>
    <style:style style:name="7" style:family="table-cell">
      <style:table-cell-properties fo:border-left="0.05pt solid #000000" fo:border-right="0.05pt solid #000000" fo:border-bottom="0.05pt solid #000000" style:vertical-align="top"/>
    </style:style>
    <style:style style:name="12" style:family="table-cell">
      <style:table-cell-properties fo:border-top="0.05pt solid #000000" fo:border-right="0.05pt solid #000000" style:vertical-align="top"/>
    </style:style>
    <style:style style:name="13" style:family="table-cell">
      <style:table-cell-properties fo:border-top="0.05pt solid #000000" fo:border-right="0.05pt solid #000000" fo:border-bottom="0.05pt solid #000000" style:vertical-align="top"/>
    </style:style>
    <style:style style:name="15" style:family="table-cell">
      <style:table-cell-properties fo:border-left="0.05pt solid #000000" fo:border-top="0.05pt solid #000000" fo:border-right="0.05pt solid #000000" fo:border-bottom="0.05pt solid #000000" style:vertical-align="top"/>
    </style:style>
    <style:style style:name="68" style:family="table-cell">
      <style:table-cell-properties fo:border-right="0.05pt solid #000000" style:vertical-align="top"/>
    </style:style>
    <style:style style:name="69" style:family="table-cell">
      <style:table-cell-properties fo:border-right="0.05pt solid #000000" fo:border-bottom="0.05pt solid #000000" style:vertical-align="top"/>
    </style:style>
    <style:style style:name="70" style:family="table-cell">
      <style:table-cell-properties fo:border-left="0.05pt solid #000000" fo:border-right="0.05pt solid #000000" style:vertical-align="top"/>
    </style:style>
    <style:style style:name="71" style:family="table-cell">
      <style:table-cell-properties fo:border-left="0.05pt solid #000000" fo:border-right="0.05pt solid #000000" fo:border-bottom="0.05pt solid #000000" style:vertical-align="top"/>
    </style:style>
    <style:style style:name="77" style:family="table-cell">
      <style:table-cell-properties fo:border-top="0.05pt solid #000000" fo:border-right="0.05pt solid #000000" fo:border-bottom="0.05pt solid #000000" style:vertical-align="top"/>
    </style:style>
    <style:style style:name="79" style:family="table-cell">
      <style:table-cell-properties fo:border-left="0.05pt solid #000000" fo:border-top="0.05pt solid #000000" fo:border-right="0.05pt solid #000000" fo:border-bottom="0.05pt solid #000000" style:vertical-align="top"/>
    </style:style>
    <!-- Table columns styles -->
    <style:style style:name="390" style:family="table-column">
      <style:table-column-properties style:column-width="7mm"/>
    </style:style>
    <style:style style:name="396" style:family="table-column">
      <style:table-column-properties style:column-width="7mm"/>
    </style:style>
    <style:style style:name="401" style:family="table-column">
      <style:table-column-properties style:column-width="7mm"/>
    </style:style>
    <style:style style:name="406" style:family="table-column">
      <style:table-column-properties style:column-width="7mm"/>
    </style:style>
    <style:style style:name="485" style:family="table-column">
      <style:table-column-properties style:column-width="9mm"/>
    </style:style>
    <style:style style:name="537" style:family="table-column">
      <style:table-column-properties style:column-width="9mm"/>
    </style:style>
    <style:style style:name="560" style:family="table-column">
      <style:table-column-properties style:column-width="10mm"/>
    </style:style>
    <style:style style:name="651" style:family="table-column">
      <style:table-column-properties style:column-width="11mm"/>
    </style:style>
    <style:style style:name="672" style:family="table-column">
      <style:table-column-properties style:column-width="12mm"/>
    </style:style>
    <style:style style:name="700" style:family="table-column">
      <style:table-column-properties style:column-width="12mm"/>
    </style:style>
    <style:style style:name="719" style:family="table-column">
      <style:table-column-properties style:column-width="13mm"/>
    </style:style>
    <style:style style:name="781" style:family="table-column">
      <style:table-column-properties style:column-width="14mm"/>
    </style:style>
    <style:style style:name="911" style:family="table-column">
      <style:table-column-properties style:column-width="16mm"/>
    </style:style>
    <style:style style:name="1041" style:family="table-column">
      <style:table-column-properties style:column-width="18mm"/>
    </style:style>
    <style:style style:name="1064" style:family="table-column">
      <style:table-column-properties style:column-width="19mm"/>
    </style:style>
    <style:style style:name="1082" style:family="table-column">
      <style:table-column-properties style:column-width="19mm"/>
    </style:style>
    <style:style style:name="1171" style:family="table-column">
      <style:table-column-properties style:column-width="21mm"/>
    </style:style>
    <style:style style:name="1253" style:family="table-column">
      <style:table-column-properties style:column-width="22mm"/>
    </style:style>
    <style:style style:name="1308" style:family="table-column">
      <style:table-column-properties style:column-width="23mm"/>
    </style:style>
    <style:style style:name="1318" style:family="table-column">
      <style:table-column-properties style:column-width="23mm"/>
    </style:style>
    <style:style style:name="1598" style:family="table-column">
      <style:table-column-properties style:column-width="28mm"/>
    </style:style>
    <style:style style:name="1723" style:family="table-column">
      <style:table-column-properties style:column-width="30mm"/>
    </style:style>
    <style:style style:name="2100" style:family="table-column">
      <style:table-column-properties style:column-width="37mm"/>
    </style:style>
    <style:style style:name="2940" style:family="table-column">
      <style:table-column-properties style:column-width="52mm"/>
    </style:style>
    <style:style style:name="2960" style:family="table-column">
      <style:table-column-properties style:column-width="52mm"/>
    </style:style>
    <style:style style:name="3401" style:family="table-column">
      <style:table-column-properties style:column-width="60mm"/>
    </style:style>
    <style:style style:name="3640" style:family="table-column">
      <style:table-column-properties style:column-width="64mm"/>
    </style:style>
    <style:style style:name="3677" style:family="table-column">
      <style:table-column-properties style:column-width="65mm"/>
    </style:style>
    <style:style style:name="5670" style:family="table-column">
      <style:table-column-properties style:column-width="100mm"/>
    </style:style>
    <style:style style:name="6803" style:family="table-column">
      <style:table-column-properties style:column-width="120mm"/>
    </style:style>
    <!-- Table styles -->
    <style:style style:name="rubber" style:family="table">
      <style:table-properties style:rel-width="100%" table:align="center"/>
    </style:style>
    <style:style style:name="9940" style:family="table">
      <style:table-properties style:width="175mm" table:align="left"/>
    </style:style>
    <style:style style:name="10066" style:family="table">
      <style:table-properties style:width="178mm" table:align="left"/>
    </style:style>
    <style:style style:name="10204" style:family="table">
      <style:table-properties style:width="180mm" table:align="left"/>
    </style:style>
    <style:style style:name="15208" style:family="table">
      <style:table-properties style:width="268mm" table:align="left"/>
    </style:style>
    <style:style style:name="15233" style:family="table">
      <style:table-properties style:width="269mm" table:align="left"/>
    </style:style>
    <!-- Colored text styles -->
  </office:automatic-styles>
  <office:body>
    <office:text text:use-soft-page-breaks="true">
      <text:h text:outline-level="1" text:style-name="s3"><text:bookmark text:name="anchor0"/><text:a xlink:type="simple" xlink:href="https://internet.garant.ru/document/redirect/405229557/0">Постановление Правительства Иркутской области от 31 августа 2022 г. N 679-пп
"О реализации отдельных положений Закона Иркутской области от 6 мая 2022 года N 33-ОЗ "Об отдельных вопросах реализации на территории Иркутской области инициативных проектов"</text:a></text:h>
      <text:p text:style-name="s52header">С изменениями и дополнениями от:</text:p>
      <text:p text:style-name="s52">24 июля, 7 сентября, 3 ноября 2023 г., 9 февраля, 21 мая, 10, 12 июля 2024 г., 23 апреля 2025 г., 1 июня 2026 г.</text:p>
      <text:p text:style-name="s1"/>
      <text:p text:style-name="s1">В соответствии с <text:a xlink:type="simple" xlink:href="https://internet.garant.ru/document/redirect/404597831/0">Законом</text:a> Иркутской области от 6 мая 2022 года N 33-ОЗ "Об отдельных вопросах реализации на территории Иркутской области инициативных проектов", руководствуясь <text:a xlink:type="simple" xlink:href="https://internet.garant.ru/document/redirect/21698068/664">частью 4 статьи 66</text:a>, <text:a xlink:type="simple" xlink:href="https://internet.garant.ru/document/redirect/21698068/67000">статьей 67</text:a> Устава Иркутской области, Правительство Иркутской области постановляет:</text:p>
      <text:p text:style-name="s1"><text:bookmark text:name="anchor1"/>1. Определить <text:a xlink:type="simple" xlink:href="#anchor1000">приоритетные направления</text:a> реализации на территории Иркутской области инициативных проектов, выдвигаемых для получения финансовой поддержки за счет межбюджетных трансфертов из бюджета Иркутской области (прилагаются).</text:p>
      <text:p text:style-name="s1"><text:bookmark text:name="anchor2"/>2. Утвердить <text:a xlink:type="simple" xlink:href="#anchor2000">Порядок</text:a> проведения на территории Иркутской области конкурсного отбора инициативных проектов, выдвигаемых для получения финансовой поддержки за счет межбюджетных трансфертов из бюджета Иркутской области (прилагается).</text:p>
      <text:p text:style-name="s1"><text:bookmark text:name="anchor3"/>3. Настоящее постановление подлежит <text:a xlink:type="simple" xlink:href="https://internet.garant.ru/document/redirect/405229558/0">официальному опубликованию</text:a> в сетевом издании "Официальный интернет-портал правовой информации Иркутской области" (<text:a xlink:type="simple" xlink:href="http://www.ogirk.ru">ogirk.ru</text:a>), а также на "Официальном интернет-портале правовой информации" (<text:a xlink:type="simple" xlink:href="http://www.pravo.gov.ru">www.pravo.gov.ru</text:a>.).</text:p>
      <text:p text:style-name="s1"/>
      <table:table table:name="10204" table:style-name="10204">
        <table:table-column table:style-name="6803"/>
        <table:table-column table:style-name="3401"/>
        <table:table-row>
          <table:table-cell>
            <text:p text:style-name="s16_fi0">Первый заместитель Губернатора Иркутской области -
Председатель Правительства Иркутской области</text:p>
          </table:table-cell>
          <table:table-cell>
            <text:p text:style-name="s1_right_fi0">К.Б. Зайцев</text:p>
          </table:table-cell>
        </table:table-row>
      </table:table>
      <text:p text:style-name="s1"/>
      <text:p text:style-name="s37"><text:bookmark text:name="anchor1000"/>Определены
<text:a xlink:type="simple" xlink:href="#anchor0">постановлением</text:a> Правительства
Иркутской области
от 31 августа 2022 г. N 679-пп</text:p>
      <text:p text:style-name="s1"/>
      <text:h text:outline-level="1" text:style-name="s3">Приоритетные направления
реализации на территории Иркутской области инициативных проектов, выдвигаемых для получения финансовой поддержки за счет межбюджетных трансфертов из бюджета Иркутской области</text:h>
      <text:p text:style-name="s52header">С изменениями и дополнениями от:</text:p>
      <text:p text:style-name="s52">24 июля, 7 сентября, 3 ноября 2023 г., 9 февраля, 10, 12 июля 2024 г., 1 июня 2026 г.</text:p>
      <text:p text:style-name="s1"/>
      <text:p text:style-name="s1"><text:bookmark text:name="anchor1001"/>1. Утратил силу с 1 июня 2026 г. - <text:a xlink:type="simple" xlink:href="https://internet.garant.ru/document/redirect/414338835/111">Постановление</text:a> Правительства Иркутской области от 1 июня 2026 г. N 460-ПП</text:p>
      <text:p text:style-name="s22header">Информация об изменениях:</text:p>
      <text:p text:style-name="s22"><text:a xlink:type="simple" xlink:href="https://internet.garant.ru/document/redirect/412768855/1001">См. предыдущую редакцию</text:a></text:p>
      <text:p text:style-name="s22header">Информация об изменениях:</text:p>
      <text:p text:style-name="s22"><text:bookmark text:name="anchor1002"/>Пункт 2 изменен с 1 июня 2026 г. - <text:a xlink:type="simple" xlink:href="https://internet.garant.ru/document/redirect/414338835/112">Постановление</text:a> Правительства Иркутской области от 1 июня 2026 г. N 460-ПП</text:p>
      <text:p text:style-name="s22"><text:a xlink:type="simple" xlink:href="https://internet.garant.ru/document/redirect/412768855/1002">См. предыдущую редакцию</text:a></text:p>
      <text:p text:style-name="s1">2. Проведение текущего ремонта муниципального имущества (за исключением имущества, предназначенного для обеспечения деятельности органов местного самоуправления муниципальных образований Иркутской области и должностных лиц местного самоуправления, муниципальных служащих, работников муниципальных предприятий в соответствии с нормативными правовыми актами представительного органа муниципального образования Иркутской области, и муниципального жилищного фонда).</text:p>
      <text:p text:style-name="s22header">Информация об изменениях:</text:p>
      <text:p text:style-name="s22"><text:bookmark text:name="anchor1003"/>Пункт 3 изменен с 1 июня 2026 г. - <text:a xlink:type="simple" xlink:href="https://internet.garant.ru/document/redirect/414338835/112">Постановление</text:a> Правительства Иркутской области от 1 июня 2026 г. N 460-ПП</text:p>
      <text:p text:style-name="s22"><text:a xlink:type="simple" xlink:href="https://internet.garant.ru/document/redirect/412768855/1003">См. предыдущую редакцию</text:a></text:p>
      <text:p text:style-name="s1">3. Материально-техническое обеспечение муниципальных учреждений для проведения культурных, спортивных и образовательных мероприятий, мероприятий в сфере молодежной политики, и событийных мероприятий, направленных на развитие туризма, и (или) муниципальных учреждений социальной сферы (образование, культура, физическая культура и спорт, молодежная политика), за исключением приобретения транспортных средств.</text:p>
      <text:p text:style-name="s1"><text:bookmark text:name="anchor1004"/>4. Утратил силу с 1 июня 2026 г. - <text:a xlink:type="simple" xlink:href="https://internet.garant.ru/document/redirect/414338835/113">Постановление</text:a> Правительства Иркутской области от 1 июня 2026 г. N 460-ПП</text:p>
      <text:p text:style-name="s22header">Информация об изменениях:</text:p>
      <text:p text:style-name="s22"><text:a xlink:type="simple" xlink:href="https://internet.garant.ru/document/redirect/412768855/1004">См. предыдущую редакцию</text:a></text:p>
      <text:p text:style-name="s22header">Информация об изменениях:</text:p>
      <text:p text:style-name="s22"><text:bookmark text:name="anchor1005"/>Пункт 5 изменен с 10 июля 2024 г. - <text:a xlink:type="simple" xlink:href="https://internet.garant.ru/document/redirect/409356800/113">Постановление</text:a> Правительства Иркутской области от 10 июля 2024 г. N 531-ПП</text:p>
      <text:p text:style-name="s22"><text:a xlink:type="simple" xlink:href="https://internet.garant.ru/document/redirect/408503961/1005">См. предыдущую редакцию</text:a></text:p>
      <text:p text:style-name="s1">5. Благоустройство территорий, в том числе дворовых территорий.</text:p>
      <text:p text:style-name="s22header">Информация об изменениях:</text:p>
      <text:p text:style-name="s22"><text:bookmark text:name="anchor1006"/>Пункт 6 изменен с 10 июля 2024 г. - <text:a xlink:type="simple" xlink:href="https://internet.garant.ru/document/redirect/409356800/114">Постановление</text:a> Правительства Иркутской области от 10 июля 2024 г. N 531-ПП</text:p>
      <text:p text:style-name="s22"><text:a xlink:type="simple" xlink:href="https://internet.garant.ru/document/redirect/408503961/1006">См. предыдущую редакцию</text:a></text:p>
      <text:p text:style-name="s1">6. Приобретение и установка и (или) обустройство детских и спортивных площадок, в том числе научных детских площадок, предусмотренных <text:a xlink:type="simple" xlink:href="https://internet.garant.ru/document/redirect/405075641/1000">планом</text:a> проведения в Российской Федерации Десятилетия науки и технологий, утвержденным <text:a xlink:type="simple" xlink:href="https://internet.garant.ru/document/redirect/405075641/0">распоряжением</text:a> Правительства Российской Федерации от 25 июля 2022 года N 2036-р.</text:p>
      <text:p text:style-name="s1"><text:bookmark text:name="anchor1007"/>7. Утратил силу с 1 июня 2026 г. - <text:a xlink:type="simple" xlink:href="https://internet.garant.ru/document/redirect/414338835/114">Постановление</text:a> Правительства Иркутской области от 1 июня 2026 г. N 460-ПП</text:p>
      <text:p text:style-name="s22header">Информация об изменениях:</text:p>
      <text:p text:style-name="s22"><text:a xlink:type="simple" xlink:href="https://internet.garant.ru/document/redirect/412768855/1007">См. предыдущую редакцию</text:a></text:p>
      <text:p text:style-name="s22header">Информация об изменениях:</text:p>
      <text:p text:style-name="s22"><text:bookmark text:name="anchor1008"/>Пункт 8 изменен с 1 июня 2026 г. - <text:a xlink:type="simple" xlink:href="https://internet.garant.ru/document/redirect/414338835/115">Постановление</text:a> Правительства Иркутской области от 1 июня 2026 г. N 460-ПП</text:p>
      <text:p text:style-name="s22"><text:a xlink:type="simple" xlink:href="https://internet.garant.ru/document/redirect/412768855/1008">См. предыдущую редакцию</text:a></text:p>
      <text:p text:style-name="s1">8. Создание и обустройство экологических троп, туристических маршрутов.</text:p>
      <text:p text:style-name="s1"><text:bookmark text:name="anchor1009"/>9. Утратил силу с 1 июня 2026 г. - <text:a xlink:type="simple" xlink:href="https://internet.garant.ru/document/redirect/414338835/116">Постановление</text:a> Правительства Иркутской области от 1 июня 2026 г. N 460-ПП</text:p>
      <text:p text:style-name="s22header">Информация об изменениях:</text:p>
      <text:p text:style-name="s22"><text:a xlink:type="simple" xlink:href="https://internet.garant.ru/document/redirect/412768855/1009">См. предыдущую редакцию</text:a></text:p>
      <text:p text:style-name="s1"><text:bookmark text:name="anchor1010"/>10. Утратил силу с 1 июня 2026 г. - <text:a xlink:type="simple" xlink:href="https://internet.garant.ru/document/redirect/414338835/116">Постановление</text:a> Правительства Иркутской области от 1 июня 2026 г. N 460-ПП</text:p>
      <text:p text:style-name="s22header">Информация об изменениях:</text:p>
      <text:p text:style-name="s22"><text:a xlink:type="simple" xlink:href="https://internet.garant.ru/document/redirect/412768855/1010">См. предыдущую редакцию</text:a></text:p>
      <text:p text:style-name="s22header">Информация об изменениях:</text:p>
      <text:p text:style-name="s22"><text:bookmark text:name="anchor1011"/>Приоритетные направления дополнены пунктом 11 с 1 июня 2026 г. - <text:a xlink:type="simple" xlink:href="https://internet.garant.ru/document/redirect/414338835/117">Постановление</text:a> Правительства Иркутской области от 1 июня 2026 г. N 460-ПП</text:p>
      <text:p text:style-name="s1">11. Приобретение транспортного средства, предназначенного для использования в рамках уставной деятельности муниципального учреждения социальной сферы (образование, культура, физическая культура и спорт, молодежная политика).</text:p>
      <text:p text:style-name="s37"><text:bookmark text:name="anchor2000"/>Утвержден
<text:a xlink:type="simple" xlink:href="#anchor0">постановлением</text:a> Правительства
Иркутской области
от 31 августа 2022 г. N 679-пп</text:p>
      <text:p text:style-name="s1"/>
      <text:h text:outline-level="1" text:style-name="s3">Порядок
проведения на территории Иркутской области конкурсного отбора инициативных проектов, выдвигаемых для получения финансовой поддержки за счет межбюджетных трансфертов из бюджета Иркутской области</text:h>
      <text:p text:style-name="s52header">С изменениями и дополнениями от:</text:p>
      <text:p text:style-name="s52">24 июля, 7 сентября, 3 ноября 2023 г., 21 мая, 10, 12 июля 2024 г., 23 апреля 2025 г., 1 июня 2026 г.</text:p>
      <text:p text:style-name="s1"/>
      <text:p text:style-name="s1"><text:bookmark text:name="anchor2001"/>1. Настоящий Порядок устанавливает порядок проведения на территории Иркутской области конкурсного отбора инициативных проектов, выдвигаемых для получения финансовой поддержки за счет межбюджетных трансфертов из бюджета Иркутской области, в части, не урегулированной <text:a xlink:type="simple" xlink:href="https://internet.garant.ru/document/redirect/404597831/0">Законом</text:a> Иркутской области от 6 мая 2022 года N 33-ОЗ "Об отдельных вопросах реализации на территории Иркутской области инициативных проектов" (далее соответственно - конкурсный отбор, инициативные проекты, Закон).</text:p>
      <text:p text:style-name="s22header">Информация об изменениях:</text:p>
      <text:p text:style-name="s22"><text:bookmark text:name="anchor201712"/>Порядок дополнен пунктом 1.1 с 1 июня 2026 г. - <text:a xlink:type="simple" xlink:href="https://internet.garant.ru/document/redirect/414338835/121">Постановление</text:a> Правительства Иркутской области от 1 июня 2026 г. N 460-ПП</text:p>
      <text:p text:style-name="s1">1.1. Инициативные проекты не должны содержать мероприятия, связанные со строительством, реконструкцией и капитальным ремонтом.</text:p>
      <text:p text:style-name="s1"><text:bookmark text:name="anchor2002"/>2. Рассмотрение и отбор инициативных проектов осуществляется муниципальными конкурсными комиссиями и межведомственной комиссией по проведению конкурсного отбора инициативных проектов (далее соответственно - муниципальная конкурсная комиссия, межведомственная комиссия).</text:p>
      <text:p text:style-name="s1"><text:bookmark text:name="anchor2003"/>3. В соответствии с <text:a xlink:type="simple" xlink:href="https://internet.garant.ru/document/redirect/404597831/51">частью 1 статьи 5</text:a> Закона министерство экономического развития и промышленности Иркутской области (далее - министерство) является исполнительным органом государственной власти Иркутской области, уполномоченным на организацию проведения конкурсного отбора инициативных проектов.</text:p>
      <text:p text:style-name="s22header">Информация об изменениях:</text:p>
      <text:p text:style-name="s22"><text:bookmark text:name="anchor2004"/>Пункт 4 изменен с 23 апреля 2025 г. - <text:a xlink:type="simple" xlink:href="https://internet.garant.ru/document/redirect/411928436/21">Постановление</text:a> Правительства Иркутской области от 23 апреля 2025 г. N 381-ПП</text:p>
      <text:p text:style-name="s22"><text:a xlink:type="simple" xlink:href="https://internet.garant.ru/document/redirect/408508882/2004">См. предыдущую редакцию</text:a></text:p>
      <text:p text:style-name="s1">4. Объявление о проведении конкурсного отбора (далее - объявление) размещается министерством не позднее 1 июня года, в котором планируется проведение конкурсного отбора, на официальном сайте министерства в информационно-телекоммуникационной сети "Интернет" <text:a xlink:type="simple" xlink:href="https://irkobl.ru/sites/economy/">https://irkobl.ru/sites/economy/</text:a>.</text:p>
      <text:p text:style-name="s1"><text:bookmark text:name="anchor2005"/>5. Объявление должно содержать следующие сведения:</text:p>
      <text:p text:style-name="s1">1) условия конкурсного отбора, включающие перечень критериев, предусмотренных <text:a xlink:type="simple" xlink:href="https://internet.garant.ru/document/redirect/404597831/52">частью 2 статьи 5</text:a> Закона;</text:p>
      <text:p text:style-name="s1">2) наименование, место нахождения, почтовый и электронный адреса, номера контактных телефонов министерства;</text:p>
      <text:p text:style-name="s1">3) порядок предоставления документов для участия в конкурсном отборе;</text:p>
      <text:p text:style-name="s1">4) дату и время окончания срока подачи документов;</text:p>
      <text:p text:style-name="s1">5) порядок и сроки объявления результатов конкурсного отбора.</text:p>
      <text:p text:style-name="s22header">Информация об изменениях:</text:p>
      <text:p text:style-name="s22"><text:bookmark text:name="anchor2006"/>Пункт 6 изменен с 1 июня 2026 г. - <text:a xlink:type="simple" xlink:href="https://internet.garant.ru/document/redirect/414338835/122">Постановление</text:a> Правительства Иркутской области от 1 июня 2026 г. N 460-ПП</text:p>
      <text:p text:style-name="s22"><text:a xlink:type="simple" xlink:href="https://internet.garant.ru/document/redirect/412768855/2006">См. предыдущую редакцию</text:a></text:p>
      <text:p text:style-name="s1">6. С инициативой о внесении инициативного проекта вправе выступить инициативная группа численностью не менее десяти граждан, достигших восемнадцатилетнего возраста и проживающих на территории соответствующего муниципального образования Иркутской области (далее - муниципальное образование), органы территориального общественного самоуправления, староста сельского населенного пункта (далее - инициаторы проекта). Минимальная численность инициативной группы может быть уменьшена нормативным правовым актом представительного органа муниципального образования. Право выступить инициатором проекта в соответствии с нормативным правовым актом представительного органа муниципального образования может быть предоставлено также иным лицам, осуществляющим деятельность на территории соответствующего муниципального образования.</text:p>
      <text:p text:style-name="s22header">Информация об изменениях:</text:p>
      <text:p text:style-name="s22"><text:bookmark text:name="anchor2007"/>Пункт 7 изменен с 1 июня 2026 г. - <text:a xlink:type="simple" xlink:href="https://internet.garant.ru/document/redirect/414338835/123">Постановление</text:a> Правительства Иркутской области от 1 июня 2026 г. N 460-ПП</text:p>
      <text:p text:style-name="s22"><text:a xlink:type="simple" xlink:href="https://internet.garant.ru/document/redirect/412768855/2007">См. предыдущую редакцию</text:a></text:p>
      <text:p text:style-name="s1">7. Для участия в конкурсном отборе на муниципальном этапе (далее - муниципальный отбор) инициаторы проекта предоставляют в срок до 10 августа (включительно) года проведения конкурсного отбора в местную администрацию муниципального района, муниципального округа или городского округа (далее - местная администрация муниципального образования) на бумажном носителе и в электронном виде заявку на участие в конкурсном отборе, составленную в произвольной форме (далее - заявка на участие в конкурсном отборе), с приложением следующих документов (далее - документы):</text:p>
      <text:p text:style-name="s22header">Информация об изменениях:</text:p>
      <text:p text:style-name="s22"><text:bookmark text:name="anchor20071"/>Пункт 1 изменен с 23 апреля 2025 г. - <text:a xlink:type="simple" xlink:href="https://internet.garant.ru/document/redirect/411928436/221">Постановление</text:a> Правительства Иркутской области от 23 апреля 2025 г. N 381-ПП</text:p>
      <text:p text:style-name="s22"><text:a xlink:type="simple" xlink:href="https://internet.garant.ru/document/redirect/408508882/20071">См. предыдущую редакцию</text:a></text:p>
      <text:p text:style-name="s1">1) инициативный проект, составленный по форме согласно <text:a xlink:type="simple" xlink:href="#anchor100">приложению 1</text:a> к настоящему Порядку, подписанный всеми инициаторами проекта;</text:p>
      <text:p text:style-name="s22header">Информация об изменениях:</text:p>
      <text:p text:style-name="s22"><text:bookmark text:name="anchor201614"/>Пункт 2 изменен с 1 июня 2026 г. - <text:a xlink:type="simple" xlink:href="https://internet.garant.ru/document/redirect/414338835/125">Постановление</text:a> Правительства Иркутской области от 1 июня 2026 г. N 460-ПП</text:p>
      <text:p text:style-name="s22"><text:a xlink:type="simple" xlink:href="https://internet.garant.ru/document/redirect/412768855/201614">См. предыдущую редакцию</text:a></text:p>
      <text:p text:style-name="s1">2) протоколы сходов или собраний граждан, результаты дополнительного выявления мнения граждан путем опроса граждан и (или) применения иных способов выявления мнения населения, подтверждающие поддержку инициативного проекта жителями муниципального образования или его части;</text:p>
      <text:p text:style-name="s22header">Информация об изменениях:</text:p>
      <text:p text:style-name="s22"><text:bookmark text:name="anchor20073"/>Пункт 3 изменен с 23 апреля 2025 г. - <text:a xlink:type="simple" xlink:href="https://internet.garant.ru/document/redirect/411928436/222">Постановление</text:a> Правительства Иркутской области от 23 апреля 2025 г. N 381-ПП</text:p>
      <text:p text:style-name="s22"><text:a xlink:type="simple" xlink:href="https://internet.garant.ru/document/redirect/408508882/20073">См. предыдущую редакцию</text:a></text:p>
      <text:p text:style-name="s1">3) гарантийные письма юридических лиц, индивидуальных предпринимателей, граждан, содержащие обязательства по обеспечению реализации инициативного проекта в форме добровольного имущественного участия и (или) в форме трудового участия заинтересованных лиц, составленные по форме согласно <text:a xlink:type="simple" xlink:href="#anchor200">приложению 2</text:a> к настоящему Порядку (предоставляются в случае, если в реализации инициативного проекта планируется использование указанных форм);</text:p>
      <text:p text:style-name="s1"><text:bookmark text:name="anchor200732"/>В случае согласия физического лица принять трудовое участие в реализации инициативного проекта гарантийное письмо подписывается этим физическим лицом;</text:p>
      <text:p text:style-name="s22header">Информация об изменениях:</text:p>
      <text:p text:style-name="s22"><text:bookmark text:name="anchor20074"/>Пункт 4 изменен с 23 апреля 2025 г. - <text:a xlink:type="simple" xlink:href="https://internet.garant.ru/document/redirect/411928436/223">Постановление</text:a> Правительства Иркутской области от 23 апреля 2025 г. N 381-ПП</text:p>
      <text:p text:style-name="s22"><text:a xlink:type="simple" xlink:href="https://internet.garant.ru/document/redirect/408508882/20074">См. предыдущую редакцию</text:a></text:p>
      <text:p text:style-name="s1">4) гарантийное письмо, подписанное инициаторами инициативного проекта, содержащее обязательство по перечислению инициативных платежей в местный бюджет муниципального образования, составленное по форме согласно <text:a xlink:type="simple" xlink:href="#anchor300">приложению 3</text:a> к настоящему Порядку, либо копии платежных поручений на перечисление в местный бюджет муниципального образования денежных средств в уплату инициативных платежей на реализацию инициативного проекта с отметкой банка об исполнении (далее - перечисленный инициативный платеж);</text:p>
      <text:p text:style-name="s1"><text:bookmark text:name="anchor20075"/>5) оформленное протоколом общего собрания собственников помещений в многоквартирном доме решение о согласии на оказание услуг (выполнение работ) по проведению благоустройства, ремонта общего имущества в многоквартирном доме и (или) о принятии создаваемого в результате инициативного проекта имущества в состав общего имущества многоквартирного дома (в случае, если инициативный проект предполагает оказание услуг (выполнение работ) по проведению благоустройства, ремонту общего имущества в многоквартирном доме);</text:p>
      <text:p text:style-name="s1"><text:bookmark text:name="anchor20076"/>6) выписку из единого государственного реестра недвижимости, подтверждающую, что земельный участок под многоквартирным домом, составляющий дворовую территорию, находится полностью или частично в частной собственности, поставлен на кадастровый учет (в случае, если инициативный проект предполагает размещение имущества на земельном участке, входящем в состав общего имущества многоквартирного дома).</text:p>
      <text:p text:style-name="s22header">Информация об изменениях:</text:p>
      <text:p text:style-name="s22"><text:bookmark text:name="anchor2008"/>Пункт 8 изменен с 12 июля 2024 г. - <text:a xlink:type="simple" xlink:href="https://internet.garant.ru/document/redirect/409365566/12">Постановление</text:a> Правительства Иркутской области от 12 июля 2024 г. N 539-ПП</text:p>
      <text:p text:style-name="s22"><text:a xlink:type="simple" xlink:href="https://internet.garant.ru/document/redirect/408503997/2008">См. предыдущую редакцию</text:a></text:p>
      <text:p text:style-name="s1">8. Заявка на участие в конкурсном отборе подписывается инициаторами проекта.</text:p>
      <text:p text:style-name="s1">Местная администрация муниципального образования регистрирует заявки на участие в конкурсном отборе в день их поступления с указанием даты и времени.</text:p>
      <text:p text:style-name="s1"><text:bookmark text:name="anchor201613"/>Местная администрация муниципального образования в течение 10 рабочих дней со дня поступления документов осуществляет их рассмотрение и принимает решение о допуске или отказе в допуске к участию в муниципальном отборе.</text:p>
      <text:p text:style-name="s1">Решение об отказе в допуске к участию в муниципальном отборе направляется инициатору проекта в течение четырех рабочих дней со дня принятия такого решения.</text:p>
      <text:p text:style-name="s22header">Информация об изменениях:</text:p>
      <text:p text:style-name="s22"><text:bookmark text:name="anchor2009"/>Пункт 9 изменен с 7 сентября 2023 г. - <text:a xlink:type="simple" xlink:href="https://internet.garant.ru/document/redirect/407634262/121">Постановление</text:a> Правительства Иркутской области от 7 сентября 2023 г. N 785-ПП</text:p>
      <text:p text:style-name="s22"><text:a xlink:type="simple" xlink:href="https://internet.garant.ru/document/redirect/49492484/2009">См. предыдущую редакцию</text:a></text:p>
      <text:p text:style-name="s1">9. Основаниями для отказа в допуске к участию в муниципальном отборе являются:</text:p>
      <text:p text:style-name="s1">1) непредоставление (предоставление не в полном объеме) документов, указанных в <text:a xlink:type="simple" xlink:href="#anchor2007">пункте 7</text:a> настоящего Порядка;</text:p>
      <text:p text:style-name="s22header">Информация об изменениях:</text:p>
      <text:p text:style-name="s22"><text:bookmark text:name="anchor200902"/>Подпункт 2 изменен с 1 июня 2026 г. - <text:a xlink:type="simple" xlink:href="https://internet.garant.ru/document/redirect/414338835/127">Постановление</text:a> Правительства Иркутской области от 1 июня 2026 г. N 460-ПП</text:p>
      <text:p text:style-name="s22"><text:a xlink:type="simple" xlink:href="https://internet.garant.ru/document/redirect/412768855/200902">См. предыдущую редакцию</text:a></text:p>
      <text:p text:style-name="s1">2) несоответствие инициативного проекта требованиям, установленным <text:a xlink:type="simple" xlink:href="#anchor2011">пунктом 1.1</text:a> настоящего Порядка, <text:a xlink:type="simple" xlink:href="https://internet.garant.ru/document/redirect/404597831/23">частью 3 статьи 2</text:a>, <text:a xlink:type="simple" xlink:href="https://internet.garant.ru/document/redirect/404597831/3">статьей 3</text:a> Закона;</text:p>
      <text:p text:style-name="s1">3) направление реализации инициативного проекта не относится к числу приоритетных направлений реализации инициативных проектов, определенных Правительством Иркутской области;</text:p>
      <text:p text:style-name="s1">4) невозможность реализации инициативного проекта ввиду отсутствия у органов местного самоуправления муниципального образования необходимых полномочий и прав;</text:p>
      <text:p text:style-name="s1">5) доля инициативных платежей менее 10 процентов от общей суммы реализации инициативного проекта;</text:p>
      <text:p text:style-name="s1">6) несоблюдение срока предоставления документов, указанного в <text:a xlink:type="simple" xlink:href="#anchor2007">пункте 7</text:a> настоящего Порядка;</text:p>
      <text:p text:style-name="s1">7) несоблюдение порядка внесения инициативного проекта;</text:p>
      <text:p text:style-name="s22header">Информация об изменениях:</text:p>
      <text:p text:style-name="s22"><text:bookmark text:name="anchor20098"/>Подпункт 8 изменен с 1 июня 2026 г. - <text:a xlink:type="simple" xlink:href="https://internet.garant.ru/document/redirect/414338835/128">Постановление</text:a> Правительства Иркутской области от 1 июня 2026 г. N 460-ПП</text:p>
      <text:p text:style-name="s22"><text:a xlink:type="simple" xlink:href="https://internet.garant.ru/document/redirect/412768855/20098">См. предыдущую редакцию</text:a></text:p>
      <text:p text:style-name="s1">8) отсутствие права собственности муниципального образования на имущество, в отношении которого планируется реализация инициативного проекта, и (или) отсутствие права собственности муниципального образования на земельный участок, на котором расположено имущество (планируется создание нового муниципального имущества), либо отсутствие права общей долевой собственности собственников помещений в многоквартирном доме на земельный участок, на котором планируется создание нового имущества;</text:p>
      <text:p text:style-name="s1"><text:bookmark text:name="anchor20099"/>9) представление недостоверных сведений, содержащихся в заявке на участие в конкурсном отборе и (или) документах (определение недостоверных сведений осуществляется на основе выявления несоответствия представленных сведений друг другу, несоответствия представленных сведений данным государственной статистики или иным официальным данным).</text:p>
      <text:p text:style-name="s22header">Информация об изменениях:</text:p>
      <text:p text:style-name="s22"><text:bookmark text:name="anchor200910"/>Пункт 9 дополнен подпунктом 10 с 10 июля 2024 г. - <text:a xlink:type="simple" xlink:href="https://internet.garant.ru/document/redirect/409356800/122">Постановление</text:a> Правительства Иркутской области от 10 июля 2024 г. N 531-ПП</text:p>
      <text:p text:style-name="s1">10) отсутствие средств местного бюджета соответствующего муниципального образования, источником формирования которых не являются инициативные платежи, в объеме, необходимом для софинансирования реализации инициативного проекта;</text:p>
      <text:p text:style-name="s22header">Информация об изменениях:</text:p>
      <text:p text:style-name="s22"><text:bookmark text:name="anchor200911"/>Пункт 9 дополнен подпунктом 11 с 10 июля 2024 г. - <text:a xlink:type="simple" xlink:href="https://internet.garant.ru/document/redirect/409356800/122">Постановление</text:a> Правительства Иркутской области от 10 июля 2024 г. N 531-ПП</text:p>
      <text:p text:style-name="s1">11) участие инициативного проекта в муниципальных программах.</text:p>
      <text:p text:style-name="s1"><text:bookmark text:name="anchor2010"/>10. В случае получения инициатором проекта отказа в допуске к участию в муниципальном отборе инициатор проекта вправе повторно обратиться в местную администрацию муниципального образования в срок, указанный в <text:a xlink:type="simple" xlink:href="#anchor2007">пункте 7</text:a> настоящего Порядка, устранив нарушения, послужившие основанием для принятия решения об отказе в допуске к участию в муниципальном отборе.</text:p>
      <text:p text:style-name="s1"><text:bookmark text:name="anchor2011"/>11. Для рассмотрения инициативных проектов местной администрацией муниципального образования формируется муниципальная конкурсная комиссия в соответствии с требованиями, установленными <text:a xlink:type="simple" xlink:href="https://internet.garant.ru/document/redirect/404597831/4">статьей 4</text:a> Закона.</text:p>
      <text:p text:style-name="s22header">Информация об изменениях:</text:p>
      <text:p text:style-name="s22"><text:bookmark text:name="anchor2012"/>Пункт 12 изменен с 23 апреля 2025 г. - <text:a xlink:type="simple" xlink:href="https://internet.garant.ru/document/redirect/411928436/23">Постановление</text:a> Правительства Иркутской области от 23 апреля 2025 г. N 381-ПП</text:p>
      <text:p text:style-name="s22"><text:a xlink:type="simple" xlink:href="https://internet.garant.ru/document/redirect/408508882/2012">См. предыдущую редакцию</text:a></text:p>
      <text:p text:style-name="s1">12. Местная администрация муниципального образования в срок до 1 сентября (включительно) года проведения конкурсного отбора направляет инициативные проекты в муниципальную конкурсную комиссию.</text:p>
      <text:p text:style-name="s1">Заседание муниципальной конкурсной комиссии проводится в течение пяти рабочих дней со дня получения инициативных проектов от местной администрации муниципального образования.</text:p>
      <text:p text:style-name="s22header">Информация об изменениях:</text:p>
      <text:p text:style-name="s22"><text:bookmark text:name="anchor2013"/>Пункт 13 изменен с 24 июля 2023 г. - <text:a xlink:type="simple" xlink:href="https://internet.garant.ru/document/redirect/407430840/1211">Постановление</text:a> Правительства Иркутской области от 24 июля 2023 г. N 625-ПП</text:p>
      <text:p text:style-name="s22"><text:a xlink:type="simple" xlink:href="https://internet.garant.ru/document/redirect/49491992/2013">См. предыдущую редакцию</text:a></text:p>
      <text:p text:style-name="s1">13. По итогам рассмотрения инициативных проектов муниципальная конкурсная комиссия составляет рейтинг инициативных проектов по форме согласно <text:a xlink:type="simple" xlink:href="#anchor400">приложению 4</text:a> к настоящему Порядку (далее - рейтинг).</text:p>
      <text:p text:style-name="s1">Рейтинг представляет собой перечень инициативных проектов с присвоением им порядковых номеров мест по мере уменьшения итогового балла инициативного проекта. Итоговый балл определяется как сумма баллов, присвоенных инициативному проекту по каждому из критериев, предусмотренных <text:a xlink:type="simple" xlink:href="https://internet.garant.ru/document/redirect/404597831/52">частью 2 статьи 5</text:a> Закона. Инициативному проекту с наибольшим итоговым баллом присваивается первое место в рейтинге.</text:p>
      <text:p text:style-name="s1">Если несколько инициативных проектов набрали одинаковое количество баллов, более высокое место (меньший порядковый номер места) в рейтинге присваивается инициативному проекту, предусматривающему большую долю инициативных платежей, привлекаемых для финансирования инициативного проекта.</text:p>
      <text:p text:style-name="s1">Если несколько инициативных проектов набрали одинаковое количество баллов и предусматривают одинаковую долю инициативных платежей, привлекаемых для финансирования инициативного проекта, более высокое место (меньший порядковый номер места) в рейтинге присваивается инициативному проекту, заявка на участие в конкурсном отборе на муниципальном этапе которого имеет более ранние дату и время регистрации.</text:p>
      <text:p text:style-name="s1"><text:bookmark text:name="anchor2014"/>14. Муниципальная конкурсная комиссия по результатам рассмотрения инициативных проектов принимает одно из следующих решений:</text:p>
      <text:p text:style-name="s1">1) признать инициативные проекты отобранными для участия в конкурсном отборе на региональном этапе;</text:p>
      <text:p text:style-name="s1">2) признать инициативные проекты не прошедшими муниципальный отбор.</text:p>
      <text:p text:style-name="s22header">Информация об изменениях:</text:p>
      <text:p text:style-name="s22"><text:bookmark text:name="anchor20143"/>Пункт 14 дополнен подпунктом 3 с 10 июля 2024 г. - <text:a xlink:type="simple" xlink:href="https://internet.garant.ru/document/redirect/409356800/123">Постановление</text:a> Правительства Иркутской области от 10 июля 2024 г. N 531-ПП</text:p>
      <text:p text:style-name="s1">3) снять инициативные проекты с рассмотрения в случае возможности решения описанных в инициативных проектах проблем иными способами, не предусматривающими финансовое, имущественное и (или) трудовое участие заинтересованных лиц в реализации инициативного проекта.</text:p>
      <text:p text:style-name="s22header">Информация об изменениях:</text:p>
      <text:p text:style-name="s22"><text:bookmark text:name="anchor2015"/>Пункт 15 изменен с 24 июля 2023 г. - <text:a xlink:type="simple" xlink:href="https://internet.garant.ru/document/redirect/407430840/1212">Постановление</text:a> Правительства Иркутской области от 24 июля 2023 г. N 625-ПП</text:p>
      <text:p text:style-name="s22"><text:a xlink:type="simple" xlink:href="https://internet.garant.ru/document/redirect/49491992/2015">См. предыдущую редакцию</text:a></text:p>
      <text:p text:style-name="s1">15. Отобранными считаются инициативные проекты, которым присвоены порядковые номера мест в рейтинге (далее - отобранные инициативные проекты):</text:p>
      <text:p text:style-name="s1">с 1 по 40 - в муниципальных образованиях (за исключением муниципальных округов) с численностью населения свыше 500 тысяч человек (включительно);</text:p>
      <text:p text:style-name="s1">с 1 по 20 - в муниципальных образованиях с численностью населения свыше 150 тысяч человек (включительно), но менее 500 тысяч человек, и муниципальных округах;</text:p>
      <text:p text:style-name="s1">с 1 по 15 - в муниципальных образованиях (за исключением муниципальных округов) с численностью населения менее 150 тысяч человек.</text:p>
      <text:p text:style-name="s1"><text:bookmark text:name="anchor2016"/>16. Решение муниципальной конкурсной комиссии оформляется протоколом в течение трех рабочих дней со дня проведения заседания муниципальной конкурсной комиссии.</text:p>
      <text:p text:style-name="s22header">Информация об изменениях:</text:p>
      <text:p text:style-name="s22"><text:bookmark text:name="anchor20161"/>Пункт 16.1 изменен с 1 июня 2026 г. - <text:a xlink:type="simple" xlink:href="https://internet.garant.ru/document/redirect/414338835/129">Постановление</text:a> Правительства Иркутской области от 1 июня 2026 г. N 460-ПП</text:p>
      <text:p text:style-name="s22"><text:a xlink:type="simple" xlink:href="https://internet.garant.ru/document/redirect/412768855/20161">См. предыдущую редакцию</text:a></text:p>
      <text:p text:style-name="s1">16.1 Инициативные платежи на реализацию инициативного проекта, прошедшего муниципальный отбор, перечисляются в местный бюджет соответствующего муниципального образования инициаторами или одним из инициаторов инициативного проекта и (или) юридическими лицами (за исключением государственных (муниципальных) учреждений), индивидуальными предпринимателями, оказывающими финансовую поддержку на реализацию соответствующего инициативного проекта, в течение 10 рабочих дней со дня подписания протокола муниципальной конкурсной комиссией. В платежных поручениях в поле "назначение платежа" указывается наименование инициативного проекта, позволяющее его идентифицировать.</text:p>
      <text:p text:style-name="s1"><text:bookmark text:name="anchor201612"/>В случае если инициативный платеж на реализацию инициативного проекта, прошедшего муниципальный отбор, не перечислен в местный бюджет в течение 10 рабочих дней со дня составления муниципальной конкурсной комиссией рейтинга, поддержанным считается следующий в рейтинге инициативный проект, имеющий больший порядковый номер места.</text:p>
      <text:p text:style-name="s22header">Информация об изменениях:</text:p>
      <text:p text:style-name="s22"><text:bookmark text:name="anchor2017"/>Пункт 17 изменен с 1 июня 2026 г. - <text:a xlink:type="simple" xlink:href="https://internet.garant.ru/document/redirect/414338835/1210">Постановление</text:a> Правительства Иркутской области от 1 июня 2026 г. N 460-ПП</text:p>
      <text:p text:style-name="s22"><text:a xlink:type="simple" xlink:href="https://internet.garant.ru/document/redirect/412768855/2017">См. предыдущую редакцию</text:a></text:p>
      <text:p text:style-name="s1">17. Для участия в конкурсном отборе на региональном этапе местные администрации муниципальных образований представляют в министерство на бумажном носителе и в электронном виде в срок до 1 октября (включительно) года проведения конкурсного отбора следующие документы по отобранным инициативным проектам (далее - документация):</text:p>
      <text:p text:style-name="s22header">Информация об изменениях:</text:p>
      <text:p text:style-name="s22"><text:bookmark text:name="anchor20171"/>Подпункт 1 изменен с 10 июля 2024 г. - <text:a xlink:type="simple" xlink:href="https://internet.garant.ru/document/redirect/409356800/127">Постановление</text:a> Правительства Иркутской области от 10 июля 2024 г. N 531-ПП</text:p>
      <text:p text:style-name="s22"><text:a xlink:type="simple" xlink:href="https://internet.garant.ru/document/redirect/408503961/20171">См. предыдущую редакцию</text:a></text:p>
      <text:p text:style-name="s1">1) сводную заявку на участие в конкурсном отборе инициативных проектов на региональном этапе, составленную по форме согласно <text:a xlink:type="simple" xlink:href="#anchor500">приложению 5</text:a> к настоящему Порядку;</text:p>
      <text:p text:style-name="s22header">Информация об изменениях:</text:p>
      <text:p text:style-name="s22"><text:bookmark text:name="anchor201711"/>Пункт 17 дополнен подпунктом 1.1 с 23 апреля 2025 г. - <text:a xlink:type="simple" xlink:href="https://internet.garant.ru/document/redirect/411928436/252">Постановление</text:a> Правительства Иркутской области от 23 апреля 2025 г. N 381-ПП</text:p>
      <text:p text:style-name="s1">1.1) заявки на участие в конкурсном отборе с указанием номера, даты и времени их регистрации;</text:p>
      <text:p text:style-name="s1">2) инициативные проекты, составленные по форме согласно <text:a xlink:type="simple" xlink:href="#anchor100">приложению 1</text:a> к настоящему Порядку;</text:p>
      <text:p text:style-name="s22header">Информация об изменениях:</text:p>
      <text:p text:style-name="s22"><text:bookmark text:name="anchor201703"/>Подпункт 3 изменен с 1 июня 2026 г. - <text:a xlink:type="simple" xlink:href="https://internet.garant.ru/document/redirect/414338835/1212">Постановление</text:a> Правительства Иркутской области от 1 июня 2026 г. N 460-ПП</text:p>
      <text:p text:style-name="s22"><text:a xlink:type="simple" xlink:href="https://internet.garant.ru/document/redirect/412768855/201703">См. предыдущую редакцию</text:a></text:p>
      <text:p text:style-name="s1">3) документы в соответствии <text:a xlink:type="simple" xlink:href="#anchor201614">пунктами 2</text:a>, <text:a xlink:type="simple" xlink:href="#anchor20075">5 пункта 7</text:a> настоящего Порядка;</text:p>
      <text:p text:style-name="s22header">Информация об изменениях:</text:p>
      <text:p text:style-name="s22"><text:bookmark text:name="anchor20174"/>Подпункт 4 изменен с 23 апреля 2025 г. - <text:a xlink:type="simple" xlink:href="https://internet.garant.ru/document/redirect/411928436/253">Постановление</text:a> Правительства Иркутской области от 23 апреля 2025 г. N 381-ПП</text:p>
      <text:p text:style-name="s22"><text:a xlink:type="simple" xlink:href="https://internet.garant.ru/document/redirect/408508882/20174">См. предыдущую редакцию</text:a></text:p>
      <text:p text:style-name="s1">4) копии платежных поручений на перечисленный инициативный платеж;</text:p>
      <text:p text:style-name="s1">5) гарантийное письмо главы муниципального образования о финансировании отобранных инициативных проектов за счет местного бюджета в году, следующем за годом проведения конкурсного отбора;</text:p>
      <text:p text:style-name="s1">6) гарантийные письма юридических лиц, индивидуальных предпринимателей, граждан, содержащие обязательства по обеспечению реализации инициативного проекта в форме добровольного имущественного участия и (или) в форме трудового участия заинтересованных лиц (предоставляются в случае, если в реализации инициативного проекта планируется использование указанных форм);</text:p>
      <text:p text:style-name="s1">7) протокол муниципальной конкурсной комиссии с приложением рейтинга;</text:p>
      <text:p text:style-name="s22header">Информация об изменениях:</text:p>
      <text:p text:style-name="s22"><text:bookmark text:name="anchor20178"/>Подпункт 8 изменен с 1 июня 2026 г. - <text:a xlink:type="simple" xlink:href="https://internet.garant.ru/document/redirect/414338835/1213">Постановление</text:a> Правительства Иркутской области от 1 июня 2026 г. N 460-ПП</text:p>
      <text:p text:style-name="s22"><text:a xlink:type="simple" xlink:href="https://internet.garant.ru/document/redirect/412768855/20178">См. предыдущую редакцию</text:a></text:p>
      <text:p text:style-name="s1">8) копии документов, подтверждающих право собственности муниципального образования на имущество, предназначенное для реализации инициативного проекта (в случае предоставления субсидий в целях реализации инициативных проектов по направлениям, предусмотренным <text:a xlink:type="simple" xlink:href="#anchor1002">пунктами 2</text:a>, <text:a xlink:type="simple" xlink:href="#anchor1003">3</text:a> приоритетных направлений реализации инициативных проектов, определенных Правительством Иркутской области);</text:p>
      <text:p text:style-name="s22header">Информация об изменениях:</text:p>
      <text:p text:style-name="s22"><text:bookmark text:name="anchor20179"/>Подпункт 9 изменен с 1 июня 2026 г. - <text:a xlink:type="simple" xlink:href="https://internet.garant.ru/document/redirect/414338835/1213">Постановление</text:a> Правительства Иркутской области от 1 июня 2026 г. N 460-ПП</text:p>
      <text:p text:style-name="s22"><text:a xlink:type="simple" xlink:href="https://internet.garant.ru/document/redirect/412768855/20179">См. предыдущую редакцию</text:a></text:p>
      <text:p text:style-name="s1">9) копии документов, подтверждающих право собственности муниципального образования на земельные участки, на которых планируется реализация инициативного проекта (в случае предоставления субсидий в целях реализации инициативных проектов по направлениям, предусмотренным <text:a xlink:type="simple" xlink:href="#anchor1005">пунктами 5</text:a>, <text:a xlink:type="simple" xlink:href="#anchor1006">6</text:a>, <text:a xlink:type="simple" xlink:href="#anchor1008">8</text:a> приоритетных направлений реализации инициативных проектов, определенных Правительством Иркутской области);</text:p>
      <text:p text:style-name="s22header">Информация об изменениях:</text:p>
      <text:p text:style-name="s22"><text:bookmark text:name="anchor201710"/>Пункт 17 дополнен подпунктом 10 с 1 июня 2026 г. - <text:a xlink:type="simple" xlink:href="https://internet.garant.ru/document/redirect/414338835/1214">Постановление</text:a> Правительства Иркутской области от 1 июня 2026 г. N 460-ПП</text:p>
      <text:p text:style-name="s1">10) копию устава муниципального учреждения (в случае предоставления субсидий в целях реализации инициативных проектов по направлению, предусмотренному <text:a xlink:type="simple" xlink:href="#anchor1011">пунктом 11</text:a> приоритетных направлений реализации инициативных проектов, определенных Правительством Иркутской области).</text:p>
      <text:p text:style-name="s1"><text:bookmark text:name="anchor2018"/>18. Документация регистрируется министерством не позднее следующего рабочего дня со дня ее поступления с использованием межведомственной системы электронного документооборота и делопроизводства "Дело".</text:p>
      <text:p text:style-name="s22header">Информация об изменениях:</text:p>
      <text:p text:style-name="s22"><text:bookmark text:name="anchor2019"/>Пункт 19 изменен с 23 апреля 2025 г. - <text:a xlink:type="simple" xlink:href="https://internet.garant.ru/document/redirect/411928436/26">Постановление</text:a> Правительства Иркутской области от 23 апреля 2025 г. N 381-ПП</text:p>
      <text:p text:style-name="s22"><text:a xlink:type="simple" xlink:href="https://internet.garant.ru/document/redirect/408508882/2019">См. предыдущую редакцию</text:a></text:p>
      <text:p text:style-name="s1">19. Министерство в течение 15 рабочих дней со дня окончания срока подачи документов и их регистрации формирует сводный перечень инициативных проектов и направляет его на рассмотрение в исполнительные органы государственной власти Иркутской области, к сфере деятельности которых относится реализация инициативных проектов (далее - исполнительные органы государственной власти Иркутской области).</text:p>
      <text:p text:style-name="s1"><text:bookmark text:name="anchor20192"/>Исполнительные органы государственной власти Иркутской области в течение семи рабочих дней со дня поступления документов рассматривают сводный перечень инициативных проектов и направляют в министерство заключение о соответствии либо несоответствии инициативных проектов требованиям, установленным <text:a xlink:type="simple" xlink:href="#anchor20213">подпунктами 3</text:a>, <text:a xlink:type="simple" xlink:href="#anchor20215">5 пункта 21</text:a> настоящего Порядка (далее - заключение).</text:p>
      <text:p text:style-name="s22header">Информация об изменениях:</text:p>
      <text:p text:style-name="s22"><text:bookmark text:name="anchor2020"/>Пункт 20 изменен с 10 июля 2024 г. - <text:a xlink:type="simple" xlink:href="https://internet.garant.ru/document/redirect/409356800/128">Постановление</text:a> Правительства Иркутской области от 10 июля 2024 г. N 531-ПП</text:p>
      <text:p text:style-name="s22"><text:a xlink:type="simple" xlink:href="https://internet.garant.ru/document/redirect/408503961/2020">См. предыдущую редакцию</text:a></text:p>
      <text:p text:style-name="s1">20. Министерство в течение семи рабочих дней со дня получения заключений от всех исполнительных органов государственной власти Иркутской области принимает решение о допуске или об отказе в допуске к участию в конкурсном отборе.</text:p>
      <text:p text:style-name="s1"><text:bookmark text:name="anchor20202"/>Решение об отказе в допуске к участию в конкурсном отборе размещается на официальном сайте министерства в информационно-телекоммуникационной сети "Интернет" <text:a xlink:type="simple" xlink:href="https://irkobl.ru/sites/economy/">https://irkobl.ru/sites/economy</text:a> в течение трех рабочих дней со дня принятия такого решения.</text:p>
      <text:p text:style-name="s1"><text:bookmark text:name="anchor2021"/>21. Основаниями для отказа в допуске к участию в конкурсном отборе являются:</text:p>
      <text:p text:style-name="s22header">Информация об изменениях:</text:p>
      <text:p text:style-name="s22"><text:bookmark text:name="anchor20211"/>Подпункт 1 изменен с 1 июня 2026 г. - <text:a xlink:type="simple" xlink:href="https://internet.garant.ru/document/redirect/414338835/1216">Постановление</text:a> Правительства Иркутской области от 1 июня 2026 г. N 460-ПП</text:p>
      <text:p text:style-name="s22"><text:a xlink:type="simple" xlink:href="https://internet.garant.ru/document/redirect/412768855/20211">См. предыдущую редакцию</text:a></text:p>
      <text:p text:style-name="s1">1) непредоставление (предоставление не в полном объеме) документации, несоблюдение указанных в <text:a xlink:type="simple" xlink:href="#anchor2007">пунктах 7</text:a>, <text:a xlink:type="simple" xlink:href="#anchor2017">17</text:a> настоящего Порядка сроков представления документов, документации;</text:p>
      <text:p text:style-name="s22header">Информация об изменениях:</text:p>
      <text:p text:style-name="s22"><text:bookmark text:name="anchor20212"/>Подпункт 2 изменен с 1 июня 2026 г. - <text:a xlink:type="simple" xlink:href="https://internet.garant.ru/document/redirect/414338835/1217">Постановление</text:a> Правительства Иркутской области от 1 июня 2026 г. N 460-ПП</text:p>
      <text:p text:style-name="s22"><text:a xlink:type="simple" xlink:href="https://internet.garant.ru/document/redirect/412768855/20212">См. предыдущую редакцию</text:a></text:p>
      <text:p text:style-name="s1">2) несоответствие инициативного проекта требованиям, установленным <text:a xlink:type="simple" xlink:href="#anchor2011">пунктом 1.1</text:a> настоящего Порядка, <text:a xlink:type="simple" xlink:href="https://internet.garant.ru/document/redirect/404597831/23">частью 3 статьи 2</text:a>, <text:a xlink:type="simple" xlink:href="https://internet.garant.ru/document/redirect/404597831/3">статьей 3</text:a> Закона;</text:p>
      <text:p text:style-name="s1"><text:bookmark text:name="anchor20213"/>3) направление реализации инициативного проекта не относится к числу приоритетных направлений реализации инициативных проектов, определенных Правительством Иркутской области;</text:p>
      <text:p text:style-name="s1">4) доля перечисленных инициативных платежей менее 10 процентов от общей суммы реализации инициативного проекта;</text:p>
      <text:p text:style-name="s1"><text:bookmark text:name="anchor20215"/>5) участие инициативного проекта в государственных программах Иркутской области.</text:p>
      <text:p text:style-name="s1"><text:bookmark text:name="anchor2022"/>22. Для рассмотрения инициативных проектов, прошедших муниципальный этап конкурсного отбора, формируется межведомственная комиссия.</text:p>
      <text:p text:style-name="s22header">Информация об изменениях:</text:p>
      <text:p text:style-name="s22"><text:bookmark text:name="anchor2023"/>Пункт 23 изменен с 24 июля 2023 г. - <text:a xlink:type="simple" xlink:href="https://internet.garant.ru/document/redirect/407430840/1219">Постановление</text:a> Правительства Иркутской области от 24 июля 2023 г. N 625-ПП</text:p>
      <text:p text:style-name="s22"><text:a xlink:type="simple" xlink:href="https://internet.garant.ru/document/redirect/49491992/2023">См. предыдущую редакцию</text:a></text:p>
      <text:p text:style-name="s1">23. Министерство в течение пяти рабочих дней со дня принятия решения о допуске к участию в конкурсном отборе направляет инициативные проекты в межведомственную комиссию для их рассмотрения.</text:p>
      <text:p text:style-name="s22header">Информация об изменениях:</text:p>
      <text:p text:style-name="s22"><text:bookmark text:name="anchor2024"/>Пункт 24 изменен с 24 июля 2023 г. - <text:a xlink:type="simple" xlink:href="https://internet.garant.ru/document/redirect/407430840/1220">Постановление</text:a> Правительства Иркутской области от 24 июля 2023 г. N 625-ПП</text:p>
      <text:p text:style-name="s22"><text:a xlink:type="simple" xlink:href="https://internet.garant.ru/document/redirect/49491992/2024">См. предыдущую редакцию</text:a></text:p>
      <text:p text:style-name="s1">24. По итогам рассмотрения инициативных проектов межведомственная комиссия составляет региональный рейтинг инициативных проектов по форме согласно <text:a xlink:type="simple" xlink:href="#anchor400">приложению 4</text:a> к настоящему Порядку (далее - региональный рейтинг).</text:p>
      <text:p text:style-name="s1">Региональный рейтинг представляет собой перечень инициативных проектов с присвоением им порядковых номеров мест по мере уменьшения итогового балла инициативного проекта. Итоговый балл определяется как сумма баллов, присвоенных инициативному проекту по каждому из критериев, предусмотренных <text:a xlink:type="simple" xlink:href="https://internet.garant.ru/document/redirect/404597831/52">частью 2 статьи 5</text:a> Закона. Инициативному проекту с наибольшим итоговым баллом присваивается первое место в региональном рейтинге.</text:p>
      <text:p text:style-name="s1">Если несколько инициативных проектов набрали одинаковое количество баллов, то более высокое место (меньший порядковый номер места) в региональном рейтинге присваивается инициативному проекту, предусматривающему большую долю перечисленных инициативных платежей, привлекаемых для финансирования инициативного проекта.</text:p>
      <text:p text:style-name="s1">Если несколько инициативных проектов набрали одинаковое количество баллов и предусматривают одинаковую долю перечисленных инициативных платежей, привлекаемых для финансирования инициативного проекта, более высокое место (меньший порядковый номер места) в региональном рейтинге присваивается инициативному проекту, заявка на участие в конкурсном отборе на муниципальном этапе которого имеет более ранние дату и время регистрации.</text:p>
      <text:p text:style-name="s22header">Информация об изменениях:</text:p>
      <text:p text:style-name="s22"><text:bookmark text:name="anchor2025"/>Пункт 25 изменен с 9 февраля 2024 г. - <text:a xlink:type="simple" xlink:href="https://internet.garant.ru/document/redirect/408531427/2">Постановление</text:a> Правительства Иркутской области от 9 февраля 2024 г. N 91-ПП</text:p>
      <text:p text:style-name="s22">Изменения <text:a xlink:type="simple" xlink:href="https://internet.garant.ru/document/redirect/408531427/51">распространяются</text:a> на правоотношения, возникшие с 1 января 2024 г.</text:p>
      <text:p text:style-name="s22"><text:a xlink:type="simple" xlink:href="https://internet.garant.ru/document/redirect/408501194/2025">См. предыдущую редакцию</text:a></text:p>
      <text:p text:style-name="s1">25. Заседание межведомственной комиссии проводится в течение 20 рабочих дней со дня получения инициативных проектов от министерства.</text:p>
      <text:p text:style-name="s22header">Информация об изменениях:</text:p>
      <text:p text:style-name="s22"><text:bookmark text:name="anchor2026"/>Пункт 26 изменен с 3 ноября 2023 г. - <text:a xlink:type="simple" xlink:href="https://internet.garant.ru/document/redirect/407950865/325">Постановление</text:a> Правительства Иркутской области от 3 ноября 2023 г. N 975-ПП</text:p>
      <text:p text:style-name="s22">Изменения <text:a xlink:type="simple" xlink:href="https://internet.garant.ru/document/redirect/407950865/52">распространяются</text:a> на правоотношения, возникшие с 1 сентября 2023 г.</text:p>
      <text:p text:style-name="s22"><text:a xlink:type="simple" xlink:href="https://internet.garant.ru/document/redirect/49493699/2026">См. предыдущую редакцию</text:a></text:p>
      <text:p text:style-name="s1">26. Межведомственная комиссия по результатам рассмотрения инициативных проектов принимает одно из следующих решений:</text:p>
      <text:p text:style-name="s1">1) поддержать инициативный проект;</text:p>
      <text:p text:style-name="s1">2) отказать в поддержке инициативного проекта.</text:p>
      <text:p text:style-name="s1"><text:bookmark text:name="anchor20263"/>3) утратил силу с 23 апреля 2025 г. - <text:a xlink:type="simple" xlink:href="https://internet.garant.ru/document/redirect/411928436/27">Постановление</text:a> Правительства Иркутской области от 23 апреля 2025 г. N 381-ПП</text:p>
      <text:p text:style-name="s22header">Информация об изменениях:</text:p>
      <text:p text:style-name="s22"><text:a xlink:type="simple" xlink:href="https://internet.garant.ru/document/redirect/408508882/20263">См. предыдущую редакцию</text:a></text:p>
      <text:p text:style-name="s1"><text:bookmark text:name="anchor2027"/>27. Поддержанными считаются инициативные проекты, имеющие наибольшие итоговые баллы (наименьшие порядковые номера мест) в региональном рейтинге, в отношении которых финансовая поддержка за счет средств областного бюджета может быть предоставлена в полном объеме.</text:p>
      <text:p text:style-name="s1"><text:bookmark text:name="anchor2028"/>28. Решение межведомственной комиссии оформляется протоколом заседания межведомственной комиссии в течение трех рабочих дней со дня проведения заседания межведомственной комиссии.</text:p>
      <text:p text:style-name="s22header">Информация об изменениях:</text:p>
      <text:p text:style-name="s22"><text:bookmark text:name="anchor2029"/>Пункт 29 изменен с 23 апреля 2025 г. - <text:a xlink:type="simple" xlink:href="https://internet.garant.ru/document/redirect/411928436/28">Постановление</text:a> Правительства Иркутской области от 23 апреля 2025 г. N 381-ПП</text:p>
      <text:p text:style-name="s22"><text:a xlink:type="simple" xlink:href="https://internet.garant.ru/document/redirect/408508882/2029">См. предыдущую редакцию</text:a></text:p>
      <text:p text:style-name="s1">29. <text:a xlink:type="simple" xlink:href="https://internet.garant.ru/document/redirect/411261035/100">Итоги</text:a> конкурсного отбора утверждаются <text:a xlink:type="simple" xlink:href="https://internet.garant.ru/document/redirect/411261035/0">распоряжением</text:a> Правительства Иркутской области, проект которого готовит министерство на основании протокола заседания межведомственной комиссии, указанного в <text:a xlink:type="simple" xlink:href="#anchor2028">пункте 28</text:a> настоящего Порядка. Итоги конкурсного отбора, утвержденные распоряжением Правительства Иркутской области, пересмотру не подлежат.</text:p>
      <text:p text:style-name="s1">Распоряжение Правительства Иркутской области об итогах конкурсного отбора инициативных проектов подлежит официальному опубликованию в установленном порядке.</text:p>
      <text:p text:style-name="s1"><text:bookmark text:name="anchor20293"/>В распоряжение Правительства Иркутской области об итогах конкурсного отбора инициативных проектов могут быть внесены изменения в целях уточнения наименований муниципальных образований в соответствии с их уставами, а также в связи с технической ошибкой, допущенной в заявках на участие в конкурсном отборе, протоколе заседания межведомственной комиссии в части наименований муниципальных образований и инициативных проектов (описка, опечатка, грамматическая, орфографическая, пунктуационная ошибка).</text:p>
      <text:p text:style-name="s1"><text:bookmark text:name="anchor20294"/>Распоряжение Правительства Иркутской области о внесении изменений в итоги конкурсного отбора инициативных проектов подлежит официальному опубликованию в установленном порядке.</text:p>
      <text:p text:style-name="s22header">Информация об изменениях:</text:p>
      <text:p text:style-name="s22"><text:bookmark text:name="anchor2030"/>Пункт 30 изменен с 3 ноября 2023 г. - <text:a xlink:type="simple" xlink:href="https://internet.garant.ru/document/redirect/407950865/326">Постановление</text:a> Правительства Иркутской области от 3 ноября 2023 г. N 975-ПП</text:p>
      <text:p text:style-name="s22">Изменения <text:a xlink:type="simple" xlink:href="https://internet.garant.ru/document/redirect/407950865/52">распространяются</text:a> на правоотношения, возникшие с 1 сентября 2023 г.</text:p>
      <text:p text:style-name="s22"><text:a xlink:type="simple" xlink:href="https://internet.garant.ru/document/redirect/49493699/2030">См. предыдущую редакцию</text:a></text:p>
      <text:p text:style-name="s1">30. Муниципальные образования по согласованию с инициаторами инициативного проекта вправе:</text:p>
      <text:p text:style-name="s22header">Информация об изменениях:</text:p>
      <text:p text:style-name="s22"><text:bookmark text:name="anchor20301"/>Подпункт 1 изменен с 1 июня 2026 г. - <text:a xlink:type="simple" xlink:href="https://internet.garant.ru/document/redirect/414338835/1218">Постановление</text:a> Правительства Иркутской области от 1 июня 2026 г. N 460-ПП</text:p>
      <text:p text:style-name="s22"><text:a xlink:type="simple" xlink:href="https://internet.garant.ru/document/redirect/412768855/20301">См. предыдущую редакцию</text:a></text:p>
      <text:p text:style-name="s1">1) изменить место (адрес) реализации инициативного проекта с учетом решений, принятых на сходах или собраниях граждан, при наличии права собственности муниципального образования на соответствующее имущество, включая земельные участки, или решения собственников многоквартирных домов о согласии на изменение места (адреса) реализации инициативного проекта в случае вхождения соответствующего имущества, включая земельные участки, в состав общего имущества многоквартирных домов;</text:p>
      <text:p text:style-name="s1"><text:bookmark text:name="anchor20302"/>2) скорректировать перечень расходов и (или) количественные показатели в рамках реализации одного инициативного проекта с учетом достижения результатов (ожидаемых результатов).</text:p>
      <text:p text:style-name="s22header">Информация об изменениях:</text:p>
      <text:p text:style-name="s22"><text:bookmark text:name="anchor2031"/>Порядок дополнен пунктом 31 с 24 июля 2023 г. - <text:a xlink:type="simple" xlink:href="https://internet.garant.ru/document/redirect/407430840/1221">Постановление</text:a> Правительства Иркутской области от 24 июля 2023 г. N 625-ПП</text:p>
      <text:p text:style-name="s22">Изменения <text:a xlink:type="simple" xlink:href="https://internet.garant.ru/document/redirect/407430840/3">распространяются</text:a> на правоотношения, возникшие с 31 августа 2022 г.</text:p>
      <text:p text:style-name="s1">31. При наличии изменений, предусмотренных <text:a xlink:type="simple" xlink:href="#anchor2030">пунктом 30</text:a> настоящего Порядка, органы местного самоуправления муниципальных образований не позднее 25 рабочих дней со дня таких изменений представляют в министерство информацию о соответствующих изменениях в инициативном проекте и письменное согласие инициаторов инициативного проекта, составленное в произвольной форме.</text:p>
      <text:p text:style-name="s22header">Информация об изменениях:</text:p>
      <text:p text:style-name="s22"><text:bookmark text:name="anchor2032"/>Пункт 32 изменен с 1 июня 2026 г. - <text:a xlink:type="simple" xlink:href="https://internet.garant.ru/document/redirect/414338835/1219">Постановление</text:a> Правительства Иркутской области от 1 июня 2026 г. N 460-ПП</text:p>
      <text:p text:style-name="s22"><text:a xlink:type="simple" xlink:href="https://internet.garant.ru/document/redirect/412768855/2032">См. предыдущую редакцию</text:a></text:p>
      <text:p text:style-name="s1">32. Инициаторы проекта до начала закупки товаров, работ, услуг для обеспечения муниципальных нужд вправе отозвать инициативный проект, прошедший конкурсный отбор, направив в местную администрацию муниципального образования, в которую направлялась заявка на участие в конкурсном отборе, уведомление об отказе от реализации инициативного проекта в свободной письменной форме.</text:p>
      <text:p text:style-name="s22header">Информация об изменениях:</text:p>
      <text:p text:style-name="s22"><text:bookmark text:name="anchor2033"/>Порядок дополнен пунктом 33 с 23 апреля 2025 г. - <text:a xlink:type="simple" xlink:href="https://internet.garant.ru/document/redirect/411928436/29">Постановление</text:a> Правительства Иркутской области от 23 апреля 2025 г. N 381-ПП</text:p>
      <text:p text:style-name="s1">33. Местная администрация муниципального образования в течение трех рабочих дней со дня поступления уведомления об отказе от реализации инициативного проекта направляет его в министерство. Возврат инициатору инициативного платежа осуществляется в порядке, установленном муниципальным правовым актом.</text:p>
      <text:p text:style-name="s1"/>
      <text:p text:style-name="s22header">Информация об изменениях:</text:p>
      <text:p text:style-name="s22"><text:bookmark text:name="anchor100"/>Приложение 1 изменено с 1 июня 2026 г. - <text:a xlink:type="simple" xlink:href="https://internet.garant.ru/document/redirect/414338835/1220">Постановление</text:a> Правительства Иркутской области от 1 июня 2026 г. N 460-ПП</text:p>
      <text:p text:style-name="s22"><text:a xlink:type="simple" xlink:href="https://internet.garant.ru/document/redirect/412768855/100">См. предыдущую редакцию</text:a></text:p>
      <text:p text:style-name="s37">Приложение 1
к <text:a xlink:type="simple" xlink:href="#anchor2000">Порядку</text:a> проведения
на территории
Иркутской области
конкурсного отбора
инициативных проектов,
выдвигаемых для получения
финансовой поддержки
за счет межбюджетных
трансфертов из бюджета
Иркутской области</text:p>
      <text:p text:style-name="s37">(с изменениями от 24 июля 2023 г.,</text:p>
      <text:p text:style-name="s37">10 июля 2024 г., 23 апреля 2025 г.,</text:p>
      <text:p text:style-name="s37">1 июня 2026 г.)</text:p>
      <text:p text:style-name="s1"/>
      <text:p text:style-name="s2_preformatted11"><text:span text:style-name="s10"><text:s text:c="22"/>Инициативный проект</text:span></text:p>
      <text:p text:style-name="s1"/>
      <table:table table:name="10066" table:style-name="10066">
        <table:table-column table:style-name="719"/>
        <table:table-column table:style-name="3677"/>
        <table:table-column table:style-name="5670"/>
        <table:table-row>
          <table:table-cell table:style-name="15">
            <text:p text:style-name="s1_center_fi0">N 
п/п</text:p>
          </table:table-cell>
          <table:table-cell table:style-name="13">
            <text:p text:style-name="s1_center_fi0">Общая характеристика проекта</text:p>
          </table:table-cell>
          <table:table-cell table:style-name="13">
            <text:p text:style-name="s1_center_fi0">Сведения</text:p>
          </table:table-cell>
        </table:table-row>
        <table:table-row>
          <table:table-cell table:style-name="7">
            <text:p text:style-name="s1_center_fi0">1</text:p>
          </table:table-cell>
          <table:table-cell table:style-name="5">
            <text:p text:style-name="s1_fi0">Наименование инициативного проекта</text:p>
          </table:table-cell>
          <table:table-cell table:style-name="5">
            <text:p text:style-name="s1"/>
          </table:table-cell>
        </table:table-row>
        <table:table-row>
          <table:table-cell table:style-name="7">
            <text:p text:style-name="s1_center_fi0">2</text:p>
          </table:table-cell>
          <table:table-cell table:style-name="5">
            <text:p text:style-name="s1_fi0">Наименование приоритетного направления инициативного проекта</text:p>
          </table:table-cell>
          <table:table-cell table:style-name="5">
            <text:p text:style-name="s1"/>
          </table:table-cell>
        </table:table-row>
        <table:table-row>
          <table:table-cell table:style-name="7">
            <text:p text:style-name="s1_center_fi0">3</text:p>
          </table:table-cell>
          <table:table-cell table:style-name="5">
            <text:p text:style-name="s1_fi0">Название и реквизиты документа стратегического или территориального планирования, в котором имеется информация о необходимости решения описанной в инициативном проекте проблемы</text:p>
          </table:table-cell>
          <table:table-cell table:style-name="5">
            <text:p text:style-name="s1"/>
          </table:table-cell>
        </table:table-row>
        <table:table-row>
          <table:table-cell table:style-name="7">
            <text:p text:style-name="s1_center_fi0">4</text:p>
          </table:table-cell>
          <table:table-cell table:style-name="5">
            <text:p text:style-name="s1_fi0">Сведения об инициаторах инициативного проекта (необходимо заполнить одну из <text:a xlink:type="simple" xlink:href="#anchor1041">строк 4.1 -4.4</text:a>):</text:p>
          </table:table-cell>
          <table:table-cell table:style-name="5">
            <text:p text:style-name="s1_center_fi0">X</text:p>
          </table:table-cell>
        </table:table-row>
        <table:table-row>
          <table:table-cell table:style-name="7">
            <text:p text:style-name="s1_center_fi0"><text:bookmark text:name="anchor1041"/>4.1</text:p>
          </table:table-cell>
          <table:table-cell table:style-name="5">
            <text:p text:style-name="s1_fi0">инициативная группа численностью не менее десяти граждан, достигших восемнадцатилетнего возраста и проживающих на территории соответствующего муниципального образования Иркутской области (далее муниципальное образование), с указанием Ф.И.О. и количества человек <text:a xlink:type="simple" xlink:href="#anchor101"><text:span text:style-name="upper"><text:span>1</text:span></text:span></text:a></text:p>
          </table:table-cell>
          <table:table-cell table:style-name="5">
            <text:p text:style-name="s1"/>
          </table:table-cell>
        </table:table-row>
      </table:table>
      <text:p text:style-name="s1"/>
      <text:p text:style-name="s1"/>
      <text:p text:style-name="s2_preformatted11">_____________________________</text:p>
      <text:p text:style-name="s2_preformatted11"><text:bookmark text:name="anchor101"/><text:s text:c="5"/><text:span text:style-name="s10">1</text:span> В случае уменьшения численности инициативной группы<text:s text:c="2"/>дополнительно</text:p>
      <text:p text:style-name="s2_preformatted11">указывается<text:s text:c="2"/>наименование,<text:s text:c="2"/>дата<text:s text:c="2"/>и<text:s text:c="2"/>номер<text:s text:c="2"/>нормативного<text:s text:c="3"/>правового акта</text:p>
      <text:p text:style-name="s2_preformatted11">представительного<text:s text:c="4"/>органа<text:s text:c="4"/>муниципального<text:s text:c="8"/>образования, которым</text:p>
      <text:p text:style-name="s2_preformatted11">предоставлено данное право.</text:p>
      <text:p text:style-name="s2_preformatted11">_____________________________</text:p>
      <text:p text:style-name="s1"/>
      <table:table table:name="9940" table:style-name="9940">
        <table:table-column table:style-name="700"/>
        <table:table-column table:style-name="3640"/>
        <table:table-column table:style-name="560"/>
        <table:table-column table:style-name="2940"/>
        <table:table-column table:style-name="2100"/>
        <table:table-row>
          <table:table-cell table:style-name="15">
            <text:p text:style-name="s1_center_fi0">4.2</text:p>
          </table:table-cell>
          <table:table-cell table:style-name="13">
            <text:p text:style-name="s1_fi0">орган территориального общественного самоуправления, с указанием его наименования</text:p>
          </table:table-cell>
          <table:table-cell table:style-name="13" table:number-columns-spanned="3">
            <table:covered-table-cell/>
            <table:covered-table-cell/>
            <text:p text:style-name="s1"/>
          </table:table-cell>
        </table:table-row>
        <table:table-row>
          <table:table-cell table:style-name="7">
            <text:p text:style-name="s1_center_fi0">4.3</text:p>
          </table:table-cell>
          <table:table-cell table:style-name="5">
            <text:p text:style-name="s1_fi0">староста соответствующего сельского населенного пункта, с указанием наименования, даты и номера нормативного правового акта представительного органа муниципального образования о назначении старосты</text:p>
          </table:table-cell>
          <table:table-cell table:style-name="5" table:number-columns-spanned="3">
            <table:covered-table-cell/>
            <table:covered-table-cell/>
            <text:p text:style-name="s1"/>
          </table:table-cell>
        </table:table-row>
        <table:table-row>
          <table:table-cell table:style-name="7">
            <text:p text:style-name="s1_center_fi0">4.4</text:p>
          </table:table-cell>
          <table:table-cell table:style-name="5">
            <text:p text:style-name="s1_fi0">иные лица, осуществляющие деятельность на территории муниципального образования, с указанием инициатора проекта, наименования, даты и номера нормативного правового акта представительного органа муниципального образования, которым предоставлено право иным лицам выступить инициаторами проекта</text:p>
          </table:table-cell>
          <table:table-cell table:style-name="5" table:number-columns-spanned="3">
            <table:covered-table-cell/>
            <table:covered-table-cell/>
            <text:p text:style-name="s1"/>
          </table:table-cell>
        </table:table-row>
        <table:table-row>
          <table:table-cell table:style-name="7">
            <text:p text:style-name="s1_center_fi0">5</text:p>
          </table:table-cell>
          <table:table-cell table:style-name="5">
            <text:p text:style-name="s1_fi0">Описание проблемы, решение которой имеет приоритетное значение для жителей муниципального образования или его части</text:p>
          </table:table-cell>
          <table:table-cell table:style-name="5" table:number-columns-spanned="3">
            <table:covered-table-cell/>
            <table:covered-table-cell/>
            <text:p text:style-name="s1"/>
          </table:table-cell>
        </table:table-row>
        <table:table-row>
          <table:table-cell table:style-name="7">
            <text:p text:style-name="s1_center_fi0">6</text:p>
          </table:table-cell>
          <table:table-cell table:style-name="5">
            <text:p text:style-name="s1_fi0">Описание ожидаемого результата (ожидаемых результатов) реализации инициативного проекта</text:p>
          </table:table-cell>
          <table:table-cell table:style-name="5" table:number-columns-spanned="3">
            <table:covered-table-cell/>
            <table:covered-table-cell/>
            <text:p text:style-name="s1"/>
          </table:table-cell>
        </table:table-row>
        <table:table-row>
          <table:table-cell table:style-name="7">
            <text:p text:style-name="s1_center_fi0">7</text:p>
          </table:table-cell>
          <table:table-cell table:style-name="5">
            <text:p text:style-name="s1_fi0">Предварительный расчет необходимых расходов на реализацию инициативного проекта (в рублях)</text:p>
          </table:table-cell>
          <table:table-cell table:style-name="5" table:number-columns-spanned="3">
            <table:covered-table-cell/>
            <table:covered-table-cell/>
            <text:p text:style-name="s1"/>
          </table:table-cell>
        </table:table-row>
        <table:table-row>
          <table:table-cell table:style-name="7">
            <text:p text:style-name="s1_center_fi0">8</text:p>
          </table:table-cell>
          <table:table-cell table:style-name="5">
            <text:p text:style-name="s1_fi0">Планируемый объем финансирования инициативного проекта за счет инициативных платежей (в рублях)</text:p>
          </table:table-cell>
          <table:table-cell table:style-name="5" table:number-columns-spanned="3">
            <table:covered-table-cell/>
            <table:covered-table-cell/>
            <text:p text:style-name="s1"/>
          </table:table-cell>
        </table:table-row>
        <table:table-row>
          <table:table-cell table:style-name="7">
            <text:p text:style-name="s1_center_fi0">9</text:p>
          </table:table-cell>
          <table:table-cell table:style-name="5">
            <text:p text:style-name="s1_fi0">Планируемые сроки реализации инициативного проекта (не более 1 года)</text:p>
          </table:table-cell>
          <table:table-cell table:style-name="5" table:number-columns-spanned="3">
            <table:covered-table-cell/>
            <table:covered-table-cell/>
            <text:p text:style-name="s1"/>
          </table:table-cell>
        </table:table-row>
        <table:table-row>
          <table:table-cell table:style-name="7">
            <text:p text:style-name="s1_center_fi0">10</text:p>
          </table:table-cell>
          <table:table-cell table:style-name="5">
            <text:p text:style-name="s1_fi0">Сведения о планируемом (возможном) имущественном и (или) трудовом участии заинтересованных лиц в реализации данного проекта:</text:p>
          </table:table-cell>
          <table:table-cell table:style-name="5" table:number-columns-spanned="3">
            <table:covered-table-cell/>
            <table:covered-table-cell/>
            <text:p text:style-name="s1_center_fi0">X</text:p>
          </table:table-cell>
        </table:table-row>
        <table:table-row>
          <table:table-cell table:style-name="71" table:number-rows-spanned="6">
            <text:p text:style-name="s1_center_fi0">10.1</text:p>
          </table:table-cell>
          <table:table-cell table:style-name="69" table:number-rows-spanned="6">
            <text:p text:style-name="s1_fi0">наименование имущественной формы участия в реализации инициативного проекта (предоставление техники, транспортных средств, оборудования и других форм)</text:p>
          </table:table-cell>
          <table:table-cell table:style-name="5">
            <text:p text:style-name="s1_center_fi0">N п/п</text:p>
          </table:table-cell>
          <table:table-cell table:style-name="5">
            <text:p text:style-name="s1_center_fi0">Имущественная форма</text:p>
          </table:table-cell>
          <table:table-cell table:style-name="5">
            <text:p text:style-name="s1_center_fi0">Да/нет</text:p>
          </table:table-cell>
        </table:table-row>
        <table:table-row>
          <table:table-cell table:style-name="5">
            <text:p text:style-name="s1_center_fi0">1</text:p>
          </table:table-cell>
          <table:table-cell table:style-name="5">
            <text:p text:style-name="s1_center_fi0">предоставление автотранспортных средств (за исключением специальной и специализированной техники)</text:p>
          </table:table-cell>
          <table:table-cell table:style-name="5">
            <text:p text:style-name="s1"/>
          </table:table-cell>
        </table:table-row>
        <table:table-row>
          <table:table-cell table:style-name="5">
            <text:p text:style-name="s1_center_fi0">2</text:p>
          </table:table-cell>
          <table:table-cell table:style-name="5">
            <text:p text:style-name="s1_center_fi0">предоставление специальной и специализированной техники (грузовик, самосвал, трактор, мини-погрузчик, экскаватор и другой вид специальной техники)</text:p>
          </table:table-cell>
          <table:table-cell table:style-name="5">
            <text:p text:style-name="s1"/>
          </table:table-cell>
        </table:table-row>
        <table:table-row>
          <table:table-cell table:style-name="5">
            <text:p text:style-name="s1_center_fi0">3</text:p>
          </table:table-cell>
          <table:table-cell table:style-name="5">
            <text:p text:style-name="s1_center_fi0">предоставление оборудования и (или) инструментов, в том числе хозяйственного инвентаря</text:p>
          </table:table-cell>
          <table:table-cell table:style-name="5">
            <text:p text:style-name="s1"/>
          </table:table-cell>
        </table:table-row>
        <table:table-row>
          <table:table-cell table:style-name="5">
            <text:p text:style-name="s1_center_fi0">4</text:p>
          </table:table-cell>
          <table:table-cell table:style-name="5">
            <text:p text:style-name="s1_center_fi0">предоставление материалов (расходных материалов)</text:p>
          </table:table-cell>
          <table:table-cell table:style-name="5">
            <text:p text:style-name="s1"/>
          </table:table-cell>
        </table:table-row>
        <table:table-row>
          <table:table-cell table:style-name="5">
            <text:p text:style-name="s1_center_fi0">5</text:p>
          </table:table-cell>
          <table:table-cell table:style-name="5">
            <text:p text:style-name="s1_center_fi0">другие формы (расшифровать)</text:p>
          </table:table-cell>
          <table:table-cell table:style-name="5">
            <text:p text:style-name="s1"/>
          </table:table-cell>
        </table:table-row>
        <table:table-row>
          <table:table-cell table:style-name="71" table:number-rows-spanned="5">
            <text:p text:style-name="s1_center_fi0">10.2</text:p>
          </table:table-cell>
          <table:table-cell table:style-name="69" table:number-rows-spanned="5">
            <text:p text:style-name="s1_fi0">количество граждан, изъявивших желание принять трудовое участие в реализации инициативного проекта</text:p>
          </table:table-cell>
          <table:table-cell table:style-name="5">
            <text:p text:style-name="s1_center_fi0">N п/п</text:p>
          </table:table-cell>
          <table:table-cell table:style-name="5">
            <text:p text:style-name="s1_center_fi0">Наименование видов деятельности (работ)</text:p>
          </table:table-cell>
          <table:table-cell table:style-name="5">
            <text:p text:style-name="s1_center_fi0">Количество граждан, человек</text:p>
          </table:table-cell>
        </table:table-row>
        <table:table-row>
          <table:table-cell table:style-name="5">
            <text:p text:style-name="s1_center_fi0">1</text:p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</table:table-row>
        <table:table-row>
          <table:table-cell table:style-name="5">
            <text:p text:style-name="s1_center_fi0">2</text:p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</table:table-row>
        <table:table-row>
          <table:table-cell table:style-name="5">
            <text:p text:style-name="s1"/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</table:table-row>
        <table:table-row>
          <table:table-cell table:style-name="5" table:number-columns-spanned="2">
            <table:covered-table-cell/>
            <text:p text:style-name="s1_center_fi0">ИТОГО</text:p>
          </table:table-cell>
          <table:table-cell table:style-name="5">
            <text:p text:style-name="s1"/>
          </table:table-cell>
        </table:table-row>
        <table:table-row>
          <table:table-cell table:style-name="7">
            <text:p text:style-name="s1_center_fi0">11</text:p>
          </table:table-cell>
          <table:table-cell table:style-name="5">
            <text:p text:style-name="s1_fi0">Территория муниципального образования или его часть, в границах которой будет реализовываться инициативный проект:</text:p>
          </table:table-cell>
          <table:table-cell table:style-name="5" table:number-columns-spanned="3">
            <table:covered-table-cell/>
            <table:covered-table-cell/>
            <text:p text:style-name="s1_center_fi0">X</text:p>
          </table:table-cell>
        </table:table-row>
        <table:table-row>
          <table:table-cell table:style-name="7">
            <text:p text:style-name="s1_center_fi0">11.1</text:p>
          </table:table-cell>
          <table:table-cell table:style-name="5">
            <text:p text:style-name="s1_fi0">наименование муниципального образования (указывается городской округ, муниципальный округ, муниципальный район или поселение исходя из полномочий органов местного самоуправления, в рамках</text:p>
          </table:table-cell>
          <table:table-cell table:style-name="5" table:number-columns-spanned="3">
            <table:covered-table-cell/>
            <table:covered-table-cell/>
            <text:p text:style-name="s1"/>
          </table:table-cell>
        </table:table-row>
        <table:table-row>
          <table:table-cell table:style-name="6">
            <text:p text:style-name="s1"/>
          </table:table-cell>
          <table:table-cell table:style-name="4">
            <text:p text:style-name="s1_fi0">которых реализуется</text:p>
          </table:table-cell>
          <table:table-cell table:style-name="0">
            <text:p text:style-name="s1"/>
          </table:table-cell>
          <table:table-cell table:style-name="4" table:number-columns-spanned="2">
            <table:covered-table-cell/>
            <text:p text:style-name="s1"/>
          </table:table-cell>
        </table:table-row>
        <table:table-row>
          <table:table-cell table:style-name="7">
            <text:p text:style-name="s1"/>
          </table:table-cell>
          <table:table-cell table:style-name="5">
            <text:p text:style-name="s1_fi0">инициативный проект)</text:p>
          </table:table-cell>
          <table:table-cell table:style-name="1">
            <text:p text:style-name="s1"/>
          </table:table-cell>
          <table:table-cell table:style-name="5" table:number-columns-spanned="2">
            <table:covered-table-cell/>
            <text:p text:style-name="s1"/>
          </table:table-cell>
        </table:table-row>
        <table:table-row>
          <table:table-cell table:style-name="7">
            <text:p text:style-name="s1_center_fi0">11.2</text:p>
          </table:table-cell>
          <table:table-cell table:style-name="5">
            <text:p text:style-name="s1_fi0">населенный пункт</text:p>
          </table:table-cell>
          <table:table-cell table:style-name="5" table:number-columns-spanned="3">
            <table:covered-table-cell/>
            <table:covered-table-cell/>
            <text:p text:style-name="s1"/>
          </table:table-cell>
        </table:table-row>
        <table:table-row>
          <table:table-cell table:style-name="7">
            <text:p text:style-name="s1_center_fi0">11.3</text:p>
          </table:table-cell>
          <table:table-cell table:style-name="5">
            <text:p text:style-name="s1_fi0">адрес (при наличии): улица, номер дома</text:p>
          </table:table-cell>
          <table:table-cell table:style-name="1">
            <text:p text:style-name="s1"/>
          </table:table-cell>
          <table:table-cell table:style-name="5" table:number-columns-spanned="2">
            <table:covered-table-cell/>
            <text:p text:style-name="s1"/>
          </table:table-cell>
        </table:table-row>
        <table:table-row>
          <table:table-cell table:style-name="6">
            <text:p text:style-name="s1"/>
          </table:table-cell>
          <table:table-cell table:style-name="4">
            <text:p text:style-name="s1_fi0">Наименование муниципального</text:p>
          </table:table-cell>
          <table:table-cell table:style-name="0">
            <text:p text:style-name="s1"/>
          </table:table-cell>
          <table:table-cell table:style-name="4" table:number-columns-spanned="2">
            <table:covered-table-cell/>
            <text:p text:style-name="s1"/>
          </table:table-cell>
        </table:table-row>
        <table:table-row>
          <table:table-cell table:style-name="6">
            <text:p text:style-name="s1"/>
          </table:table-cell>
          <table:table-cell table:style-name="4">
            <text:p text:style-name="s1_fi0">учреждения, на территории (или в</text:p>
          </table:table-cell>
          <table:table-cell table:style-name="0">
            <text:p text:style-name="s1"/>
          </table:table-cell>
          <table:table-cell table:style-name="4" table:number-columns-spanned="2">
            <table:covered-table-cell/>
            <text:p text:style-name="s1"/>
          </table:table-cell>
        </table:table-row>
        <table:table-row>
          <table:table-cell table:style-name="7">
            <text:p text:style-name="s1_center_fi0">12</text:p>
          </table:table-cell>
          <table:table-cell table:style-name="5">
            <text:p text:style-name="s1_fi0">отношении) которого планируется реализации инициативного проекта</text:p>
          </table:table-cell>
          <table:table-cell table:style-name="1">
            <text:p text:style-name="s1"/>
          </table:table-cell>
          <table:table-cell table:style-name="5" table:number-columns-spanned="2">
            <table:covered-table-cell/>
            <text:p text:style-name="s1"/>
          </table:table-cell>
        </table:table-row>
        <table:table-row>
          <table:table-cell table:style-name="7">
            <text:p text:style-name="s1_center_fi0">13</text:p>
          </table:table-cell>
          <table:table-cell table:style-name="5">
            <text:p text:style-name="s1_fi0">Количество благополучателей -всего (человек)</text:p>
          </table:table-cell>
          <table:table-cell table:style-name="1">
            <text:p text:style-name="s1"/>
          </table:table-cell>
          <table:table-cell table:style-name="5" table:number-columns-spanned="2">
            <table:covered-table-cell/>
            <text:p text:style-name="s1"/>
          </table:table-cell>
        </table:table-row>
        <table:table-row>
          <table:table-cell table:style-name="6">
            <text:p text:style-name="s1"/>
          </table:table-cell>
          <table:table-cell table:style-name="4">
            <text:p text:style-name="s1"/>
          </table:table-cell>
          <table:table-cell table:style-name="4" table:number-columns-spanned="2">
            <table:covered-table-cell/>
            <text:p text:style-name="s1_center_fi0">по итогам схода или собрания</text:p>
          </table:table-cell>
          <table:table-cell table:style-name="4">
            <text:p text:style-name="s1"/>
          </table:table-cell>
        </table:table-row>
        <table:table-row>
          <table:table-cell table:style-name="71" table:number-rows-spanned="3">
            <text:p text:style-name="s1_center_fi0">14</text:p>
          </table:table-cell>
          <table:table-cell table:style-name="69" table:number-rows-spanned="3">
            <text:p text:style-name="s1_fi0">Сведения об одобрении проекта жителями муниципального образования (человек)</text:p>
          </table:table-cell>
          <table:table-cell table:style-name="5" table:number-columns-spanned="2">
            <table:covered-table-cell/>
            <text:p text:style-name="s1_center_fi0">граждан</text:p>
          </table:table-cell>
          <table:table-cell table:style-name="5">
            <text:p text:style-name="s1"/>
          </table:table-cell>
        </table:table-row>
        <table:table-row>
          <table:table-cell table:style-name="5" table:number-columns-spanned="2">
            <table:covered-table-cell/>
            <text:p text:style-name="s1_center_fi0">по результатам опроса граждан и (или) иных способов выявления мнения населения</text:p>
          </table:table-cell>
          <table:table-cell table:style-name="5">
            <text:p text:style-name="s1"/>
          </table:table-cell>
        </table:table-row>
        <table:table-row>
          <table:table-cell table:style-name="5" table:number-columns-spanned="2">
            <table:covered-table-cell/>
            <text:p text:style-name="s1_center_fi0">Всего:</text:p>
          </table:table-cell>
          <table:table-cell table:style-name="5">
            <text:p text:style-name="s1"/>
          </table:table-cell>
        </table:table-row>
        <table:table-row>
          <table:table-cell table:style-name="6">
            <text:p text:style-name="s1"/>
          </table:table-cell>
          <table:table-cell table:style-name="4">
            <text:p text:style-name="s1"/>
          </table:table-cell>
          <table:table-cell table:style-name="4">
            <text:p text:style-name="s1"/>
          </table:table-cell>
          <table:table-cell table:style-name="4">
            <text:p text:style-name="s1"/>
          </table:table-cell>
          <table:table-cell table:style-name="4">
            <text:p text:style-name="s1_center_fi0">Наименование</text:p>
          </table:table-cell>
        </table:table-row>
        <table:table-row>
          <table:table-cell table:style-name="6">
            <text:p text:style-name="s1"/>
          </table:table-cell>
          <table:table-cell table:style-name="4">
            <text:p text:style-name="s1"/>
          </table:table-cell>
          <table:table-cell table:style-name="4">
            <text:p text:style-name="s1"/>
          </table:table-cell>
          <table:table-cell table:style-name="4">
            <text:p text:style-name="s1"/>
          </table:table-cell>
          <table:table-cell table:style-name="4">
            <text:p text:style-name="s1_center_fi0">информационного</text:p>
          </table:table-cell>
        </table:table-row>
        <table:table-row>
          <table:table-cell table:style-name="70" table:number-rows-spanned="2">
            <text:p text:style-name="s1"/>
          </table:table-cell>
          <table:table-cell table:style-name="68" table:number-rows-spanned="2">
            <text:p text:style-name="s1"/>
          </table:table-cell>
          <table:table-cell table:style-name="5">
            <text:p text:style-name="s1_center_fi0">N п/п</text:p>
          </table:table-cell>
          <table:table-cell table:style-name="5">
            <text:p text:style-name="s1_center_fi0">Вид поддержки</text:p>
          </table:table-cell>
          <table:table-cell table:style-name="5">
            <text:p text:style-name="s1_center_fi0">ресурса (с</text:p>
            <text:p text:style-name="s1_center_fi0">указанием ссылки</text:p>
            <text:p text:style-name="s1_center_fi0">на опубликование</text:p>
            <text:p text:style-name="s1_center_fi0">информации)</text:p>
          </table:table-cell>
        </table:table-row>
        <table:table-row>
          <table:table-cell table:style-name="4">
            <text:p text:style-name="s1"/>
          </table:table-cell>
          <table:table-cell table:style-name="4">
            <text:p text:style-name="s1_center_fi0">публикации в средствах</text:p>
          </table:table-cell>
          <table:table-cell table:style-name="4">
            <text:p text:style-name="s1"/>
          </table:table-cell>
        </table:table-row>
        <table:table-row>
          <table:table-cell table:style-name="6">
            <text:p text:style-name="s1"/>
          </table:table-cell>
          <table:table-cell table:style-name="4">
            <text:p text:style-name="s1"/>
          </table:table-cell>
          <table:table-cell table:style-name="68" table:number-rows-spanned="2">
            <text:p text:style-name="s1_center_fi0">1.</text:p>
          </table:table-cell>
          <table:table-cell table:style-name="4">
            <text:p text:style-name="s1_center_fi0">массовой информации</text:p>
          </table:table-cell>
          <table:table-cell table:style-name="4">
            <text:p text:style-name="s1"/>
          </table:table-cell>
        </table:table-row>
        <table:table-row>
          <table:table-cell table:style-name="6">
            <text:p text:style-name="s1"/>
          </table:table-cell>
          <table:table-cell table:style-name="4">
            <text:p text:style-name="s1"/>
          </table:table-cell>
          <table:table-cell table:style-name="4">
            <text:p text:style-name="s1_center_fi0">(периодические печатные</text:p>
          </table:table-cell>
          <table:table-cell table:style-name="4">
            <text:p text:style-name="s1"/>
          </table:table-cell>
        </table:table-row>
        <table:table-row>
          <table:table-cell table:style-name="6">
            <text:p text:style-name="s1"/>
          </table:table-cell>
          <table:table-cell table:style-name="68" table:number-rows-spanned="2">
            <text:p text:style-name="s1"/>
          </table:table-cell>
          <table:table-cell table:style-name="5">
            <text:p text:style-name="s1"/>
          </table:table-cell>
          <table:table-cell table:style-name="5">
            <text:p text:style-name="s1_center_fi0">издания, телеканалы)</text:p>
          </table:table-cell>
          <table:table-cell table:style-name="5">
            <text:p text:style-name="s1"/>
          </table:table-cell>
        </table:table-row>
        <table:table-row>
          <table:table-cell table:style-name="6">
            <text:p text:style-name="s1"/>
          </table:table-cell>
          <table:table-cell table:style-name="4">
            <text:p text:style-name="s1"/>
          </table:table-cell>
          <table:table-cell table:style-name="4">
            <text:p text:style-name="s1_center_fi0">размещение в сети</text:p>
          </table:table-cell>
          <table:table-cell table:style-name="4">
            <text:p text:style-name="s1"/>
          </table:table-cell>
        </table:table-row>
        <table:table-row>
          <table:table-cell table:style-name="6">
            <text:p text:style-name="s1_center_fi0">15</text:p>
          </table:table-cell>
          <table:table-cell table:style-name="68" table:number-rows-spanned="2">
            <text:p text:style-name="s1_fi0">Информационная поддержка инициативного проекта</text:p>
          </table:table-cell>
          <table:table-cell table:style-name="5">
            <text:p text:style-name="s1_center_fi0">2.</text:p>
          </table:table-cell>
          <table:table-cell table:style-name="5">
            <text:p text:style-name="s1_center_fi0">"Интернет" (сайты органов местного самоуправления муниципальных образований, муниципальных учреждений и др.)</text:p>
          </table:table-cell>
          <table:table-cell table:style-name="5">
            <text:p text:style-name="s1"/>
          </table:table-cell>
        </table:table-row>
        <table:table-row>
          <table:table-cell table:style-name="6">
            <text:p text:style-name="s1"/>
          </table:table-cell>
          <table:table-cell table:style-name="4">
            <text:p text:style-name="s1"/>
          </table:table-cell>
          <table:table-cell table:style-name="4">
            <text:p text:style-name="s1_center_fi0">размещение в социальных</text:p>
          </table:table-cell>
          <table:table-cell table:style-name="4">
            <text:p text:style-name="s1"/>
          </table:table-cell>
        </table:table-row>
        <table:table-row>
          <table:table-cell table:style-name="6">
            <text:p text:style-name="s1"/>
          </table:table-cell>
          <table:table-cell table:style-name="4">
            <text:p text:style-name="s1"/>
          </table:table-cell>
          <table:table-cell table:style-name="4">
            <text:p text:style-name="s1"/>
          </table:table-cell>
          <table:table-cell table:style-name="4">
            <text:p text:style-name="s1_center_fi0">сетях "ВКонтакте",</text:p>
          </table:table-cell>
          <table:table-cell table:style-name="4">
            <text:p text:style-name="s1"/>
          </table:table-cell>
        </table:table-row>
        <table:table-row>
          <table:table-cell table:style-name="6">
            <text:p text:style-name="s1"/>
          </table:table-cell>
          <table:table-cell table:style-name="4">
            <text:p text:style-name="s1"/>
          </table:table-cell>
          <table:table-cell table:style-name="68" table:number-rows-spanned="2">
            <text:p text:style-name="s1_center_fi0">3.</text:p>
          </table:table-cell>
          <table:table-cell table:style-name="4">
            <text:p text:style-name="s1_center_fi0">"Одноклассники" и др.,</text:p>
          </table:table-cell>
          <table:table-cell table:style-name="4">
            <text:p text:style-name="s1"/>
          </table:table-cell>
        </table:table-row>
        <table:table-row>
          <table:table-cell table:style-name="6">
            <text:p text:style-name="s1"/>
          </table:table-cell>
          <table:table-cell table:style-name="4">
            <text:p text:style-name="s1"/>
          </table:table-cell>
          <table:table-cell table:style-name="4">
            <text:p text:style-name="s1_center_fi0">многофункциональном</text:p>
          </table:table-cell>
          <table:table-cell table:style-name="4">
            <text:p text:style-name="s1"/>
          </table:table-cell>
        </table:table-row>
        <table:table-row>
          <table:table-cell table:style-name="6">
            <text:p text:style-name="s1"/>
          </table:table-cell>
          <table:table-cell table:style-name="4">
            <text:p text:style-name="s1"/>
          </table:table-cell>
          <table:table-cell table:style-name="4">
            <text:p text:style-name="s1"/>
          </table:table-cell>
          <table:table-cell table:style-name="4">
            <text:p text:style-name="s1_center_fi0">сервисе обмена</text:p>
          </table:table-cell>
          <table:table-cell table:style-name="4">
            <text:p text:style-name="s1"/>
          </table:table-cell>
        </table:table-row>
        <table:table-row>
          <table:table-cell table:style-name="6">
            <text:p text:style-name="s1"/>
          </table:table-cell>
          <table:table-cell table:style-name="68" table:number-rows-spanned="2">
            <text:p text:style-name="s1"/>
          </table:table-cell>
          <table:table-cell table:style-name="5">
            <text:p text:style-name="s1"/>
          </table:table-cell>
          <table:table-cell table:style-name="5">
            <text:p text:style-name="s1_center_fi0">информацией (МАХ)</text:p>
          </table:table-cell>
          <table:table-cell table:style-name="5">
            <text:p text:style-name="s1"/>
          </table:table-cell>
        </table:table-row>
        <table:table-row>
          <table:table-cell table:style-name="6">
            <text:p text:style-name="s1"/>
          </table:table-cell>
          <table:table-cell table:style-name="4">
            <text:p text:style-name="s1_center_fi0">4</text:p>
          </table:table-cell>
          <table:table-cell table:style-name="4">
            <text:p text:style-name="s1_center_fi0">размещение на</text:p>
          </table:table-cell>
          <table:table-cell table:style-name="4">
            <text:p text:style-name="s1"/>
          </table:table-cell>
        </table:table-row>
        <table:table-row>
          <table:table-cell table:style-name="7">
            <text:p text:style-name="s1"/>
          </table:table-cell>
          <table:table-cell table:style-name="5">
            <text:p text:style-name="s1"/>
          </table:table-cell>
          <table:table-cell table:style-name="5">
            <text:p text:style-name="s1"/>
          </table:table-cell>
          <table:table-cell table:style-name="5">
            <text:p text:style-name="s1_center_fi0">информационных стендах</text:p>
          </table:table-cell>
          <table:table-cell table:style-name="5">
            <text:p text:style-name="s1"/>
          </table:table-cell>
        </table:table-row>
        <table:table-row>
          <table:table-cell table:style-name="71" table:number-rows-spanned="2">
            <text:p text:style-name="s1"/>
          </table:table-cell>
          <table:table-cell table:style-name="69" table:number-rows-spanned="2">
            <text:p text:style-name="s1"/>
          </table:table-cell>
          <table:table-cell table:style-name="5">
            <text:p text:style-name="s1"/>
          </table:table-cell>
          <table:table-cell table:style-name="5">
            <text:p text:style-name="s1_center_fi0">(адрес и фотографии)</text:p>
          </table:table-cell>
          <table:table-cell table:style-name="5">
            <text:p text:style-name="s1"/>
          </table:table-cell>
        </table:table-row>
        <table:table-row>
          <table:table-cell table:style-name="5">
            <text:p text:style-name="s1_center_fi0">5.</text:p>
          </table:table-cell>
          <table:table-cell table:style-name="5">
            <text:p text:style-name="s1_center_fi0">другие виды (расшифровать)</text:p>
          </table:table-cell>
          <table:table-cell table:style-name="5">
            <text:p text:style-name="s1"/>
          </table:table-cell>
        </table:table-row>
        <table:table-row>
          <table:table-cell table:style-name="71" table:number-rows-spanned="2">
            <text:p text:style-name="s1_center_fi0">16</text:p>
          </table:table-cell>
          <table:table-cell table:style-name="69" table:number-rows-spanned="2">
            <text:p text:style-name="s1_fi0">Контактные данные представителя инициативного проекта</text:p>
          </table:table-cell>
          <table:table-cell table:style-name="5" table:number-columns-spanned="3">
            <table:covered-table-cell/>
            <table:covered-table-cell/>
            <text:p text:style-name="s1_center_fi0">Телефон:</text:p>
          </table:table-cell>
        </table:table-row>
        <table:table-row>
          <table:table-cell table:style-name="5" table:number-columns-spanned="3">
            <table:covered-table-cell/>
            <table:covered-table-cell/>
            <text:p text:style-name="s1_center_fi0">E-mail:</text:p>
          </table:table-cell>
        </table:table-row>
      </table:table>
      <text:p text:style-name="s1"/>
      <text:p text:style-name="s2_preformatted11">Инициаторы инициативного</text:p>
      <text:p text:style-name="s2_preformatted11">проекта<text:s text:c="17"/>_______ ____________ ____________________________</text:p>
      <text:p text:style-name="s2_preformatted11"><text:s text:c="24"/>(дата)<text:s text:c="3"/>(подпись)<text:s text:c="12"/>(Ф.И.О.)</text:p>
      <text:p text:style-name="s2_preformatted11"><text:s text:c="24"/>_______ ____________ ____________________________</text:p>
      <text:p text:style-name="s2_preformatted11"><text:s text:c="24"/>(дата)<text:s text:c="3"/>(подпись)<text:s text:c="12"/>(Ф.И.О.)</text:p>
      <text:p text:style-name="s2_preformatted11"><text:s text:c="24"/>_______ ____________ ____________________________</text:p>
      <text:p text:style-name="s2_preformatted11"><text:s text:c="24"/>(дата)<text:s text:c="3"/>(подпись)<text:s text:c="12"/>(Ф.И.О.)</text:p>
      <text:p text:style-name="s2_preformatted11"><text:s text:c="24"/>_______ ____________ ____________________________</text:p>
      <text:p text:style-name="s2_preformatted11"><text:s text:c="24"/>(дата)<text:s text:c="3"/>(подпись)<text:s text:c="12"/>(Ф.И.О.)</text:p>
      <text:p text:style-name="s2_preformatted11"><text:s text:c="24"/>_______ ____________ ____________________________</text:p>
      <text:p text:style-name="s2_preformatted11"><text:s text:c="24"/>(дата)<text:s text:c="3"/>(подпись)<text:s text:c="12"/>(Ф.И.О.)</text:p>
      <text:p text:style-name="s2_preformatted11"><text:s text:c="24"/>_______ ____________ ____________________________</text:p>
      <text:p text:style-name="s2_preformatted11"><text:s text:c="24"/>(дата)<text:s text:c="3"/>(подпись)<text:s text:c="12"/>(Ф.И.О.)</text:p>
      <text:p text:style-name="s2_preformatted11"><text:s text:c="24"/>_______ ____________ ____________________________</text:p>
      <text:p text:style-name="s2_preformatted11"><text:s text:c="24"/>(дата)<text:s text:c="3"/>(подпись)<text:s text:c="12"/>(Ф.И.О.)</text:p>
      <text:p text:style-name="s2_preformatted11"><text:s text:c="24"/>_______ ____________ ____________________________</text:p>
      <text:p text:style-name="s2_preformatted11"><text:s text:c="24"/>(дата)<text:s text:c="3"/>(подпись)<text:s text:c="12"/>(Ф.И.О.)</text:p>
      <text:p text:style-name="s2_preformatted11"><text:s text:c="24"/>_______ ____________ ____________________________</text:p>
      <text:p text:style-name="s2_preformatted11"><text:s text:c="24"/>(дата)<text:s text:c="3"/>(подпись)<text:s text:c="12"/>(Ф.И.О.)</text:p>
      <text:p text:style-name="s2_preformatted11"><text:s text:c="24"/>_______ ____________ ____________________________</text:p>
      <text:p text:style-name="s2_preformatted11"><text:s text:c="24"/>(дата)<text:s text:c="3"/>(подпись)<text:s text:c="12"/>(Ф.И.О.)</text:p>
      <text:p text:style-name="s1"/>
      <text:p text:style-name="s22header">Информация об изменениях:</text:p>
      <text:p text:style-name="s22"><text:bookmark text:name="anchor200"/>Приложение 2 изменено с 1 июня 2026 г. - <text:a xlink:type="simple" xlink:href="https://internet.garant.ru/document/redirect/414338835/1220">Постановление</text:a> Правительства Иркутской области от 1 июня 2026 г. N 460-ПП</text:p>
      <text:p text:style-name="s22"><text:a xlink:type="simple" xlink:href="https://internet.garant.ru/document/redirect/412768855/200">См. предыдущую редакцию</text:a></text:p>
      <text:p text:style-name="s37">Приложение 2
к <text:a xlink:type="simple" xlink:href="#anchor2000">Порядку</text:a> проведения
на территории
Иркутской области
конкурсного отбора
инициативных проектов,
выдвигаемых для получения
финансовой поддержки
за счет межбюджетных
трансфертов из бюджета
Иркутской области</text:p>
      <text:p text:style-name="s37">(с изменениями от 24 июля 2023 г.,</text:p>
      <text:p text:style-name="s37">1 июня 2026 г.)</text:p>
      <text:p text:style-name="s1"/>
      <text:p text:style-name="s2_preformatted11"><text:span text:style-name="s10"><text:s text:c="26"/>Гарантийное письмо</text:span></text:p>
      <text:p text:style-name="s1"/>
      <text:p text:style-name="s2_preformatted11">_________________________________________________________________________</text:p>
      <text:p text:style-name="s2_preformatted11"><text:s text:c="5"/>(наименование юридического<text:s text:c="2"/>лица,<text:s text:c="2"/>индивидуального<text:s text:c="2"/>предпринимателя,</text:p>
      <text:p text:style-name="s2_preformatted11"><text:s text:c="26"/>ФИО гражданина)</text:p>
      <text:p text:style-name="s1"/>
      <text:p text:style-name="s2_preformatted11">(в лице<text:s text:c="7"/>руководителя<text:s text:c="2"/>-<text:s text:c="2"/>для<text:s text:c="2"/>юридического<text:s text:c="2"/>лица)<text:s text:c="3"/>гарантирую (ем)</text:p>
      <text:p text:style-name="s2_preformatted11">обеспечить участие в реализации инициативного проекта</text:p>
      <text:p text:style-name="s2_preformatted11">_________________________________________________________________________</text:p>
      <text:p text:style-name="s2_preformatted11">_________________________________________________________________________</text:p>
      <text:p text:style-name="s2_preformatted11"><text:s text:c="18"/>(наименование инициативного проекта)</text:p>
      <text:p text:style-name="s2_preformatted11">на территории __________________________________________________ в форме:</text:p>
      <text:p text:style-name="s2_preformatted11"><text:s text:c="7"/>(наименование муниципального образования Иркутской области)</text:p>
      <text:p text:style-name="s2_preformatted11">1) добровольного имущественного</text:p>
      <text:p text:style-name="s2_preformatted11">участия<text:s text:c="25"/>_________________________________________</text:p>
      <text:p text:style-name="s2_preformatted11"><text:s text:c="39"/>(вид имущественного участия)</text:p>
      <text:p text:style-name="s2_preformatted11">________________________________________________________________________;</text:p>
      <text:p text:style-name="s2_preformatted11">2) трудового участия ___________________________________________________.</text:p>
      <text:p text:style-name="s2_preformatted11"><text:s text:c="35"/>(численность участников)</text:p>
      <text:p text:style-name="s1"/>
      <text:p text:style-name="s2_preformatted11">____________________ ________/__________________________________________/</text:p>
      <text:p text:style-name="s2_preformatted11"><text:s text:c="4"/>(должность) &lt;*&gt; (подпись)<text:s text:c="2"/>(расшифровка подписи, Ф.И.О. полностью)</text:p>
      <text:p text:style-name="s2_preformatted11"><text:s text:c="26"/>М.П. <text:a xlink:type="simple" xlink:href="#anchor201">&lt;*&gt;</text:a></text:p>
      <text:p text:style-name="s1"/>
      <text:p text:style-name="s2_preformatted11">_____________________________</text:p>
      <text:p text:style-name="s2_preformatted11"><text:bookmark text:name="anchor201"/><text:span text:style-name="s10">&lt;*&gt;</text:span> за исключением физических лиц.</text:p>
      <text:p text:style-name="s1"/>
      <text:p text:style-name="s22header">Информация об изменениях:</text:p>
      <text:p text:style-name="s22"><text:bookmark text:name="anchor300"/>Порядок дополнен приложением 3 с 24 июля 2023 г. - <text:a xlink:type="simple" xlink:href="https://internet.garant.ru/document/redirect/407430840/1224">Постановление</text:a> Правительства Иркутской области от 24 июля 2023 г. N 625-ПП</text:p>
      <text:p text:style-name="s37">Приложение 3
к <text:a xlink:type="simple" xlink:href="#anchor2000">Порядку</text:a> проведения на территории
Иркутской области конкурсного
отбора инициативных проектов,
выдвигаемых для получения
финансовой поддержки за счет
межбюджетных трансфертов
из бюджета Иркутской области</text:p>
      <text:p text:style-name="s1"/>
      <text:p text:style-name="s2_preformatted10"><text:span text:style-name="s10"><text:s text:c="27"/>Гарантийное письмо</text:span></text:p>
      <text:p text:style-name="s1"/>
      <text:p text:style-name="s2_preformatted10"><text:s text:c="5"/>Настоящим письмом<text:s text:c="2"/>гарантируем<text:s text:c="2"/>перечислить<text:s text:c="2"/>инициативный<text:s text:c="2"/>платеж<text:s text:c="2"/>в</text:p>
      <text:p text:style-name="s2_preformatted10">размере ________________________ (______________________________) рублей,</text:p>
      <text:p text:style-name="s2_preformatted10"><text:s text:c="45"/>(прописью)</text:p>
      <text:p text:style-name="s2_preformatted10">на реализацию инициативного проекта _____________________________________</text:p>
      <text:p text:style-name="s2_preformatted10"><text:s text:c="37"/>(наименование инициативного проекта)</text:p>
      <text:p text:style-name="s2_preformatted10">в местный бюджет муниципального образования Иркутской области</text:p>
      <text:p text:style-name="s2_preformatted10">_________________________________________________________________________</text:p>
      <text:p text:style-name="s2_preformatted10"><text:s text:c="10"/>(наименование муниципального образования Иркутской области)</text:p>
      <text:p text:style-name="s1"/>
      <text:p text:style-name="s2_preformatted10">Инициаторы проекта:<text:s text:c="4"/>1) ______________________ / ____________________ /</text:p>
      <text:p text:style-name="s2_preformatted10"><text:s text:c="34"/>(подпись)<text:s text:c="14"/>(расшифровка)</text:p>
      <text:p text:style-name="s2_preformatted10"><text:s text:c="23"/>2) ______________________ / ____________________ /</text:p>
      <text:p text:style-name="s2_preformatted10"><text:s text:c="34"/>(подпись)<text:s text:c="14"/>(расшифровка)</text:p>
      <text:p text:style-name="s2_preformatted10"><text:s text:c="23"/>3) ______________________ / ____________________ /</text:p>
      <text:p text:style-name="s2_preformatted10"><text:s text:c="34"/>(подпись)<text:s text:c="14"/>(расшифровка)</text:p>
      <text:p text:style-name="s2_preformatted10"><text:s text:c="23"/>4) ______________________ / ____________________ /</text:p>
      <text:p text:style-name="s2_preformatted10"><text:s text:c="34"/>(подпись)<text:s text:c="14"/>(расшифровка)</text:p>
      <text:p text:style-name="s2_preformatted10"><text:s text:c="23"/>5) ______________________ / ____________________ /</text:p>
      <text:p text:style-name="s2_preformatted10"><text:s text:c="34"/>(подпись)<text:s text:c="14"/>(расшифровка)</text:p>
      <text:p text:style-name="s2_preformatted10"><text:s text:c="23"/>6) ______________________ / ____________________ /</text:p>
      <text:p text:style-name="s2_preformatted10"><text:s text:c="34"/>(подпись)<text:s text:c="14"/>(расшифровка)</text:p>
      <text:p text:style-name="s2_preformatted10"><text:s text:c="23"/>7) ______________________ / ____________________ /</text:p>
      <text:p text:style-name="s2_preformatted10"><text:s text:c="34"/>(подпись)<text:s text:c="14"/>(расшифровка)</text:p>
      <text:p text:style-name="s2_preformatted10"><text:s text:c="23"/>8) ______________________ / ____________________ /</text:p>
      <text:p text:style-name="s2_preformatted10"><text:s text:c="34"/>(подпись)<text:s text:c="14"/>(расшифровка)</text:p>
      <text:p text:style-name="s2_preformatted10"><text:s text:c="23"/>9) ______________________ / ____________________ /</text:p>
      <text:p text:style-name="s2_preformatted10"><text:s text:c="34"/>(подпись)<text:s text:c="14"/>(расшифровка)</text:p>
      <text:p text:style-name="s2_preformatted10"><text:s text:c="22"/>10) ______________________ / ____________________ /</text:p>
      <text:p text:style-name="s2_preformatted10"><text:s text:c="34"/>(подпись)<text:s text:c="14"/>(расшифровка)</text:p>
      <text:p text:style-name="s1"/>
      <text:p text:style-name="s22header">Информация об изменениях:</text:p>
      <text:p text:style-name="s22"><text:bookmark text:name="anchor400"/>Приложение 4 изменено с 1 июня 2026 г. - <text:a xlink:type="simple" xlink:href="https://internet.garant.ru/document/redirect/414338835/1220">Постановление</text:a> Правительства Иркутской области от 1 июня 2026 г. N 460-ПП</text:p>
      <text:p text:style-name="s22"><text:a xlink:type="simple" xlink:href="https://internet.garant.ru/document/redirect/412768855/400">См. предыдущую редакцию</text:a></text:p>
      <text:p text:style-name="s37">Приложение 4
к <text:a xlink:type="simple" xlink:href="#anchor2000">Порядку</text:a> проведения на
территории Иркутской области
конкурсного отбора
инициативных проектов,
выдвигаемых для
получения финансовой
поддержки за счет
межбюджетных трансфертов
из бюджета
Иркутской области</text:p>
      <text:p text:style-name="s37">(с изменениями от 10 июля 2024 г.,</text:p>
      <text:p text:style-name="s37">1 июня 2026 г.)</text:p>
      <text:p text:style-name="s1"/>
      <text:p text:style-name="s2_preformatted11"><text:span text:style-name="s10"><text:s text:c="28"/>Рейтинг</text:span></text:p>
      <text:p text:style-name="s2_preformatted11"><text:span text:style-name="s10"><text:s text:c="7"/>инициативных проектов на территории Иркутской области</text:span></text:p>
      <text:p text:style-name="s1"/>
      <text:p text:style-name="SB0"/>
      <table:table table:name="15233" table:style-name="15233">
        <table:table-column table:style-name="390"/>
        <table:table-column table:style-name="1041"/>
        <table:table-column table:style-name="1041"/>
        <table:table-column table:style-name="911"/>
        <table:table-column table:style-name="1041"/>
        <table:table-column table:style-name="1171"/>
        <table:table-column table:style-name="911"/>
        <table:table-column table:style-name="911"/>
        <table:table-column table:style-name="1041"/>
        <table:table-column table:style-name="911"/>
        <table:table-column table:style-name="1041"/>
        <table:table-column table:style-name="1041"/>
        <table:table-column table:style-name="1171"/>
        <table:table-column table:style-name="1171"/>
        <table:table-column table:style-name="781"/>
        <table:table-column table:style-name="651"/>
        <table:table-row>
          <table:table-cell table:style-name="79" table:number-rows-spanned="2">
            <text:p text:style-name="s1_93_fi0">N п/п</text:p>
          </table:table-cell>
          <table:table-cell table:style-name="77" table:number-rows-spanned="2">
            <text:p text:style-name="s1_93_fi0">Наименование городского округа, муниципального округа, муниципального района</text:p>
          </table:table-cell>
          <table:table-cell table:style-name="77" table:number-rows-spanned="2">
            <text:p text:style-name="s1_93_fi0">Наименование муниципального образования Иркутской области, на территории которого реализуется инициативный проект (далее муниципальное</text:p>
          </table:table-cell>
          <table:table-cell table:style-name="77" table:number-rows-spanned="2">
            <text:p text:style-name="s1_93_fi0">Наименование инициативного проекта</text:p>
          </table:table-cell>
          <table:table-cell table:style-name="13" table:number-columns-spanned="10"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ext:p text:style-name="s1_93_fi0">Наименование критерия</text:p>
          </table:table-cell>
          <table:table-cell table:style-name="77" table:number-rows-spanned="2">
            <text:p text:style-name="s1_center_93_fi0">Итого по критериям оценки инициативного проект а(Оц)<text:a xlink:type="simple" xlink:href="#anchor402">&lt;**&gt;</text:a></text:p>
          </table:table-cell>
          <table:table-cell table:style-name="77" table:number-rows-spanned="2">
            <text:p text:style-name="s1_center_93_fi0">Место в рейтинге</text:p>
          </table:table-cell>
        </table:table-row>
        <table:table-row>
          <table:table-cell table:style-name="5" table:number-columns-spanned="3">
            <table:covered-table-cell/>
            <table:covered-table-cell/>
            <text:p text:style-name="s1_93_fi0">Актуальность и социальная значимость инициативного проекта</text:p>
          </table:table-cell>
          <table:table-cell table:style-name="5" table:number-columns-spanned="3">
            <table:covered-table-cell/>
            <table:covered-table-cell/>
            <text:p text:style-name="s1_93_fi0">Степень участия граждан, индивидуальных предпринимателей, юридических лиц в реализации инициативного проекта, в том числе степень имущественного и (или) трудового участия</text:p>
          </table:table-cell>
          <table:table-cell table:style-name="5" table:number-columns-spanned="3">
            <table:covered-table-cell/>
            <table:covered-table-cell/>
            <text:p text:style-name="s1_93_fi0">Степень участия населения в определении проблемы, на решение которой направлен инициативный проект</text:p>
          </table:table-cell>
          <table:table-cell table:style-name="5">
            <text:p text:style-name="s1_93_fi0">Социальная эффективность от реализации инициативного проекта, в том числе удельный вес населения благополучателей (в процентах от общего числа жителей населенного пункта или района в городе)<text:a xlink:type="simple" xlink:href="#anchor401">*</text:a></text:p>
          </table:table-cell>
        </table:table-row>
        <table:table-row>
          <table:table-cell table:style-name="71" table:number-rows-spanned="2">
            <text:p text:style-name="s1_93"/>
            <text:p text:style-name="s1_93"/>
            <text:p text:style-name="s1_93"/>
            <text:p text:style-name="s1_93"/>
            <text:p text:style-name="s1_93"/>
            <text:p text:style-name="s1_93"/>
            <text:p text:style-name="s1_93"/>
            <text:p text:style-name="s1_93"/>
            <text:p text:style-name="s1_93"/>
            <text:p text:style-name="s1_93"/>
            <text:p text:style-name="s1_93"/>
            <text:p text:style-name="s1_93"/>
            <text:p text:style-name="s1_93"/>
            <text:p text:style-name="s1_93"/>
            <text:p text:style-name="s1_93"/>
            <text:p text:style-name="s1_93"/>
            <text:p text:style-name="s1_93"/>
            <text:p text:style-name="s1_93"/>
            <text:p text:style-name="s1_93"/>
            <text:p text:style-name="s1_93"/>
            <text:p text:style-name="s1_93"/>
            <text:p text:style-name="s1_93"/>
            <text:p text:style-name="s1_93"/>
            <text:p text:style-name="s1_93"/>
            <text:p text:style-name="s1_93"/>
            <text:p text:style-name="s1_93"/>
            <text:p text:style-name="s1_93"/>
          </table:table-cell>
          <table:table-cell table:style-name="69" table:number-rows-spanned="2">
            <text:p text:style-name="s1_93"/>
            <text:p text:style-name="s1_93"/>
            <text:p text:style-name="s1_93"/>
            <text:p text:style-name="s1_93"/>
            <text:p text:style-name="s1_93"/>
            <text:p text:style-name="s1_93"/>
            <text:p text:style-name="s1_93"/>
            <text:p text:style-name="s1_93"/>
            <text:p text:style-name="s1_93"/>
            <text:p text:style-name="s1_93"/>
            <text:p text:style-name="s1_93"/>
            <text:p text:style-name="s1_93"/>
            <text:p text:style-name="s1_93"/>
            <text:p text:style-name="s1_93"/>
            <text:p text:style-name="s1_93"/>
            <text:p text:style-name="s1_93"/>
            <text:p text:style-name="s1_93"/>
            <text:p text:style-name="s1_93"/>
            <text:p text:style-name="s1_93"/>
            <text:p text:style-name="s1_93"/>
            <text:p text:style-name="s1_93"/>
            <text:p text:style-name="s1_93"/>
            <text:p text:style-name="s1_93"/>
            <text:p text:style-name="s1_93"/>
            <text:p text:style-name="s1_93"/>
            <text:p text:style-name="s1_93"/>
            <text:p text:style-name="s1_93"/>
          </table:table-cell>
          <table:table-cell table:style-name="69" table:number-rows-spanned="2">
            <text:p text:style-name="s1_93_fi0">образование)</text:p>
            <text:p text:style-name="s1_93"/>
            <text:p text:style-name="s1_93"/>
            <text:p text:style-name="s1_93"/>
            <text:p text:style-name="s1_93"/>
            <text:p text:style-name="s1_93"/>
            <text:p text:style-name="s1_93"/>
            <text:p text:style-name="s1_93"/>
            <text:p text:style-name="s1_93"/>
            <text:p text:style-name="s1_93"/>
            <text:p text:style-name="s1_93"/>
            <text:p text:style-name="s1_93"/>
            <text:p text:style-name="s1_93"/>
            <text:p text:style-name="s1_93"/>
            <text:p text:style-name="s1_93"/>
            <text:p text:style-name="s1_93"/>
            <text:p text:style-name="s1_93"/>
            <text:p text:style-name="s1_93"/>
            <text:p text:style-name="s1_93"/>
            <text:p text:style-name="s1_93"/>
            <text:p text:style-name="s1_93"/>
            <text:p text:style-name="s1_93"/>
            <text:p text:style-name="s1_93"/>
            <text:p text:style-name="s1_93"/>
            <text:p text:style-name="s1_93"/>
            <text:p text:style-name="s1_93"/>
          </table:table-cell>
          <table:table-cell table:style-name="69" table:number-rows-spanned="2">
            <text:p text:style-name="s1_93"/>
            <text:p text:style-name="s1_93"/>
            <text:p text:style-name="s1_93"/>
            <text:p text:style-name="s1_93"/>
            <text:p text:style-name="s1_93"/>
            <text:p text:style-name="s1_93"/>
            <text:p text:style-name="s1_93"/>
            <text:p text:style-name="s1_93"/>
            <text:p text:style-name="s1_93"/>
            <text:p text:style-name="s1_93"/>
            <text:p text:style-name="s1_93"/>
            <text:p text:style-name="s1_93"/>
            <text:p text:style-name="s1_93"/>
            <text:p text:style-name="s1_93"/>
            <text:p text:style-name="s1_93"/>
            <text:p text:style-name="s1_93"/>
            <text:p text:style-name="s1_93"/>
            <text:p text:style-name="s1_93"/>
            <text:p text:style-name="s1_93"/>
            <text:p text:style-name="s1_93"/>
            <text:p text:style-name="s1_93"/>
            <text:p text:style-name="s1_93"/>
            <text:p text:style-name="s1_93"/>
            <text:p text:style-name="s1_93"/>
            <text:p text:style-name="s1_93"/>
            <text:p text:style-name="s1_93"/>
            <text:p text:style-name="s1_93"/>
          </table:table-cell>
          <table:table-cell table:style-name="5">
            <text:p text:style-name="s1_93_fi0">балл (b<text:span text:style-name="lower"><text:span> i</text:span></text:span>) /</text:p>
            <text:p text:style-name="s1_93_fi0">коэффициент (k<text:span text:style-name="lower"><text:span> i</text:span></text:span>)</text:p>
          </table:table-cell>
          <table:table-cell table:style-name="5">
            <text:p text:style-name="s1_93_fi0">балл (b<text:span text:style-name="lower"><text:span> i</text:span></text:span>) /</text:p>
            <text:p text:style-name="s1_93_fi0">коэффициент (k<text:span text:style-name="lower"><text:span> i</text:span></text:span>)</text:p>
          </table:table-cell>
          <table:table-cell table:style-name="5">
            <text:p text:style-name="s1_93_fi0">балл (b<text:span text:style-name="lower"><text:span> i</text:span></text:span>) /</text:p>
            <text:p text:style-name="s1_93_fi0">коэффициент (k<text:span text:style-name="lower"><text:span> i</text:span></text:span>)</text:p>
          </table:table-cell>
          <table:table-cell table:style-name="5">
            <text:p text:style-name="s1_93_fi0">балл (b<text:span text:style-name="lower"><text:span> i</text:span></text:span>)</text:p>
            <text:p text:style-name="s1_93_fi0">/</text:p>
            <text:p text:style-name="s1_93_fi0">коэффициент (k<text:span text:style-name="lower"><text:span> i</text:span></text:span>)</text:p>
          </table:table-cell>
          <table:table-cell table:style-name="5">
            <text:p text:style-name="s1_93_fi0">балл (b<text:span text:style-name="lower"><text:span> i</text:span></text:span>) /</text:p>
            <text:p text:style-name="s1_93_fi0">коэффициент (k<text:span text:style-name="lower"><text:span> i</text:span></text:span>)</text:p>
          </table:table-cell>
          <table:table-cell table:style-name="5">
            <text:p text:style-name="s1_93_fi0">балл (b<text:span text:style-name="lower"><text:span> i</text:span></text:span>)</text:p>
            <text:p text:style-name="s1_93_fi0">/</text:p>
            <text:p text:style-name="s1_93_fi0">коэффициент (k<text:span text:style-name="lower"><text:span> i</text:span></text:span>)</text:p>
          </table:table-cell>
          <table:table-cell table:style-name="5">
            <text:p text:style-name="s1_93_fi0">балл (b<text:span text:style-name="lower"><text:span> i</text:span></text:span>) /</text:p>
            <text:p text:style-name="s1_93_fi0">коэффициент (k<text:span text:style-name="lower"><text:span> i</text:span></text:span>)</text:p>
          </table:table-cell>
          <table:table-cell table:style-name="5">
            <text:p text:style-name="s1_center_93_fi0">балл (b<text:span text:style-name="lower"><text:span> i</text:span></text:span>) /</text:p>
            <text:p text:style-name="s1_center_93_fi0">коэффициент (k<text:span text:style-name="lower"><text:span> i</text:span></text:span>)</text:p>
          </table:table-cell>
          <table:table-cell table:style-name="5">
            <text:p text:style-name="s1_center_93_fi0">балл (b<text:span text:style-name="lower"><text:span> i</text:span></text:span>) /</text:p>
            <text:p text:style-name="s1_center_93_fi0">коэффициент (k<text:span text:style-name="lower"><text:span> i</text:span></text:span>)</text:p>
          </table:table-cell>
          <table:table-cell table:style-name="5">
            <text:p text:style-name="s1_center_93_fi0">балл (b<text:span text:style-name="lower"><text:span> i</text:span></text:span>) /</text:p>
            <text:p text:style-name="s1_center_93_fi0">коэффициент(k<text:span text:style-name="lower"><text:span> i</text:span></text:span>)</text:p>
          </table:table-cell>
          <table:table-cell table:style-name="69" table:number-rows-spanned="2">
            <text:p text:style-name="s1_93"/>
            <text:p text:style-name="s1_93"/>
            <text:p text:style-name="s1_93"/>
            <text:p text:style-name="s1_93"/>
            <text:p text:style-name="s1_93"/>
            <text:p text:style-name="s1_93"/>
            <text:p text:style-name="s1_93"/>
            <text:p text:style-name="s1_93"/>
            <text:p text:style-name="s1_93"/>
            <text:p text:style-name="s1_93"/>
            <text:p text:style-name="s1_93"/>
            <text:p text:style-name="s1_93"/>
            <text:p text:style-name="s1_93"/>
            <text:p text:style-name="s1_93"/>
            <text:p text:style-name="s1_93"/>
            <text:p text:style-name="s1_93"/>
            <text:p text:style-name="s1_93"/>
            <text:p text:style-name="s1_93"/>
            <text:p text:style-name="s1_93"/>
            <text:p text:style-name="s1_93"/>
            <text:p text:style-name="s1_93"/>
            <text:p text:style-name="s1_93"/>
            <text:p text:style-name="s1_93"/>
            <text:p text:style-name="s1_93"/>
            <text:p text:style-name="s1_93"/>
            <text:p text:style-name="s1_93"/>
            <text:p text:style-name="s1_93"/>
          </table:table-cell>
          <table:table-cell table:style-name="69" table:number-rows-spanned="2">
            <text:p text:style-name="s1_93"/>
            <text:p text:style-name="s1_93"/>
            <text:p text:style-name="s1_93"/>
            <text:p text:style-name="s1_93"/>
            <text:p text:style-name="s1_93"/>
            <text:p text:style-name="s1_93"/>
            <text:p text:style-name="s1_93"/>
            <text:p text:style-name="s1_93"/>
            <text:p text:style-name="s1_93"/>
            <text:p text:style-name="s1_93"/>
            <text:p text:style-name="s1_93"/>
            <text:p text:style-name="s1_93"/>
            <text:p text:style-name="s1_93"/>
            <text:p text:style-name="s1_93"/>
            <text:p text:style-name="s1_93"/>
            <text:p text:style-name="s1_93"/>
            <text:p text:style-name="s1_93"/>
            <text:p text:style-name="s1_93"/>
            <text:p text:style-name="s1_93"/>
            <text:p text:style-name="s1_93"/>
            <text:p text:style-name="s1_93"/>
            <text:p text:style-name="s1_93"/>
            <text:p text:style-name="s1_93"/>
            <text:p text:style-name="s1_93"/>
            <text:p text:style-name="s1_93"/>
            <text:p text:style-name="s1_93"/>
            <text:p text:style-name="s1_93"/>
          </table:table-cell>
        </table:table-row>
        <table:table-row>
          <table:table-cell table:style-name="5">
            <text:p text:style-name="s1_93_fi0">направление инициативного проекта соответствует целям или задачам, либо приоритетным направлениям, указанным в муниципальных документах стратегического планирования</text:p>
          </table:table-cell>
          <table:table-cell table:style-name="5">
            <text:p text:style-name="s1_93_fi0">инициативный проект реализуется в муниципальном округе</text:p>
          </table:table-cell>
          <table:table-cell table:style-name="5">
            <text:p text:style-name="s1_93_fi0">инициативный проект реализуется на территории опорного населенного пункта в соответствии с национальным проектом "Инфраструктур для жизни"</text:p>
          </table:table-cell>
          <table:table-cell table:style-name="5">
            <text:p text:style-name="s1_93_fi0">граждане , изъявившие желание принять трудовое участие в реализации инициативного проекта</text:p>
          </table:table-cell>
          <table:table-cell table:style-name="5">
            <text:p text:style-name="s1_93_fi0">наличие имущественных форм участия в реализации инициативного проекта</text:p>
          </table:table-cell>
          <table:table-cell table:style-name="5">
            <text:p text:style-name="s1_93_fi0">доля инициативных платежей в стоимости инициативного проекта, %</text:p>
          </table:table-cell>
          <table:table-cell table:style-name="5">
            <text:p text:style-name="s1_93_fi0">количество жителей, участующих в определении проблемы и подготовке инициативного проекта, согласно протоколу схода или собрания граждан, результатам опроса граждан и (или) иных способов выявления мнения населения, подтверждающим поддержку инициативного проекта</text:p>
          </table:table-cell>
          <table:table-cell table:style-name="5">
            <text:p text:style-name="s1_center_93_fi0">наличие протокола схода или собрания граждан, результатов опроса граждан и (или) иных способов выявления мнения населения, подтверждающих поддержку инициативного проекта жителями муниципального образования или его части</text:p>
          </table:table-cell>
          <table:table-cell table:style-name="5">
            <text:p text:style-name="s1_center_93_fi0">информационная поддержка проекта (публикации в СМИ, сети "Интерне т", социальных сетях и др.)</text:p>
          </table:table-cell>
          <table:table-cell table:style-name="5">
            <text:p text:style-name="s1_center_93_fi0">удельный вес населения благополучателей (в процентах от общего числа жителей населенного пункта или района в городе)<text:a xlink:type="simple" xlink:href="#anchor401">*</text:a>, %</text:p>
          </table:table-cell>
        </table:table-row>
        <table:table-row>
          <table:table-cell table:style-name="71" table:number-rows-spanned="3">
            <text:p text:style-name="s1_93"/>
          </table:table-cell>
          <table:table-cell table:style-name="69" table:number-rows-spanned="3">
            <text:p text:style-name="s1_93"/>
          </table:table-cell>
          <table:table-cell table:style-name="69" table:number-rows-spanned="3">
            <text:p text:style-name="s1_93"/>
          </table:table-cell>
          <table:table-cell table:style-name="69" table:number-rows-spanned="3">
            <text:p text:style-name="s1_93"/>
          </table:table-cell>
          <table:table-cell table:style-name="5">
            <text:p text:style-name="s1_93"/>
          </table:table-cell>
          <table:table-cell table:style-name="5">
            <text:p text:style-name="s1_93"/>
          </table:table-cell>
          <table:table-cell table:style-name="5">
            <text:p text:style-name="s1_93"/>
          </table:table-cell>
          <table:table-cell table:style-name="5">
            <text:p text:style-name="s1_93"/>
          </table:table-cell>
          <table:table-cell table:style-name="5">
            <text:p text:style-name="s1_93"/>
          </table:table-cell>
          <table:table-cell table:style-name="5">
            <text:p text:style-name="s1_93"/>
          </table:table-cell>
          <table:table-cell table:style-name="5">
            <text:p text:style-name="s1_center_93_fi0">жителями муниципального образования или его части</text:p>
          </table:table-cell>
          <table:table-cell table:style-name="5">
            <text:p text:style-name="s1_93"/>
          </table:table-cell>
          <table:table-cell table:style-name="5">
            <text:p text:style-name="s1_93"/>
          </table:table-cell>
          <table:table-cell table:style-name="5">
            <text:p text:style-name="s1_93"/>
          </table:table-cell>
          <table:table-cell table:style-name="69" table:number-rows-spanned="3">
            <text:p text:style-name="s1_93"/>
          </table:table-cell>
          <table:table-cell table:style-name="69" table:number-rows-spanned="3">
            <text:p text:style-name="s1_93"/>
          </table:table-cell>
        </table:table-row>
        <table:table-row>
          <table:table-cell table:style-name="5">
            <text:p text:style-name="s1_93_fi0">да- 5 баллов,</text:p>
            <text:p text:style-name="s1_93_fi0">нет - 0 баллов</text:p>
          </table:table-cell>
          <table:table-cell table:style-name="5">
            <text:p text:style-name="s1_93_fi0">да - 1 балла, нет - 0 баллов</text:p>
          </table:table-cell>
          <table:table-cell table:style-name="5">
            <text:p text:style-name="s1_93_fi0">да-2 балла, нет - 0 баллов</text:p>
          </table:table-cell>
          <table:table-cell table:style-name="5">
            <text:p text:style-name="s1_center_93_fi0">да-5 баллов,</text:p>
            <text:p text:style-name="s1_center_93_fi0">нет - 0 баллов</text:p>
          </table:table-cell>
          <table:table-cell table:style-name="5">
            <text:p text:style-name="s1_center_93_fi0">1 балл за каждую 1</text:p>
            <text:p text:style-name="s1_center_93_fi0">форму</text:p>
            <text:p text:style-name="s1_center_93_fi0">имущественного участия</text:p>
          </table:table-cell>
          <table:table-cell table:style-name="5">
            <text:p text:style-name="s1_center_93_fi0">от 10 до 15%-5 баллов, от 16%</text:p>
            <text:p text:style-name="s1_center_93_fi0">до 30% -</text:p>
            <text:p text:style-name="s1_center_93_fi0">8 баллов, свыше</text:p>
            <text:p text:style-name="s1_center_93_fi0">30%-10 баллов</text:p>
          </table:table-cell>
          <table:table-cell table:style-name="5">
            <text:p text:style-name="s1_center_93_fi0">до 30 чел.</text:p>
            <text:p text:style-name="s1_center_93_fi0">- 1 балл, от 31 до 50 чел. - 5</text:p>
            <text:p text:style-name="s1_center_93_fi0">баллов, от</text:p>
            <text:p text:style-name="s1_center_93_fi0">51 до 100 чел. - 7 баллов,</text:p>
            <text:p text:style-name="s1_center_93_fi0">свыше 100</text:p>
            <text:p text:style-name="s1_center_93_fi0">чел. - 10</text:p>
            <text:p text:style-name="s1_center_93_fi0">баллов</text:p>
          </table:table-cell>
          <table:table-cell table:style-name="5">
            <text:p text:style-name="s1_center_93_fi0">да-5 баллов, нет - 0 баллов</text:p>
          </table:table-cell>
          <table:table-cell table:style-name="5">
            <text:p text:style-name="s1_center_93_fi0">использование 1</text:p>
            <text:p text:style-name="s1_center_93_fi0">вида и</text:p>
            <text:p text:style-name="s1_center_93_fi0">более - 3</text:p>
            <text:p text:style-name="s1_center_93_fi0">балла, 3</text:p>
            <text:p text:style-name="s1_center_93_fi0">видов и</text:p>
            <text:p text:style-name="s1_center_93_fi0">более - 10</text:p>
            <text:p text:style-name="s1_center_93_fi0">баллов</text:p>
          </table:table-cell>
          <table:table-cell table:style-name="5">
            <text:p text:style-name="s1_center_93_fi0">свыше 50%</text:p>
            <text:p text:style-name="s1_center_93_fi0">(включительно)- 10</text:p>
            <text:p text:style-name="s1_center_93_fi0">баллов; от</text:p>
            <text:p text:style-name="s1_center_93_fi0">25%</text:p>
            <text:p text:style-name="s1_center_93_fi0">(включительно) до 50% -</text:p>
            <text:p text:style-name="s1_center_93_fi0">7 баллов; до</text:p>
            <text:p text:style-name="s1_center_93_fi0">25% - 4</text:p>
            <text:p text:style-name="s1_center_93_fi0">балла</text:p>
          </table:table-cell>
        </table:table-row>
        <table:table-row>
          <table:table-cell table:style-name="5">
            <text:p text:style-name="s1_93_fi0">0,05</text:p>
          </table:table-cell>
          <table:table-cell table:style-name="5">
            <text:p text:style-name="s1_93_fi0">0,02</text:p>
          </table:table-cell>
          <table:table-cell table:style-name="5">
            <text:p text:style-name="s1_93_fi0">0,03</text:p>
          </table:table-cell>
          <table:table-cell table:style-name="5">
            <text:p text:style-name="s1_center_93_fi0">0,1</text:p>
          </table:table-cell>
          <table:table-cell table:style-name="5">
            <text:p text:style-name="s1_center_93_fi0">0,05</text:p>
          </table:table-cell>
          <table:table-cell table:style-name="5">
            <text:p text:style-name="s1_center_93_fi0">0,25</text:p>
          </table:table-cell>
          <table:table-cell table:style-name="5">
            <text:p text:style-name="s1_center_93_fi0">0,25</text:p>
          </table:table-cell>
          <table:table-cell table:style-name="5">
            <text:p text:style-name="s1_center_93_fi0">0,05</text:p>
          </table:table-cell>
          <table:table-cell table:style-name="5">
            <text:p text:style-name="s1_center_93_fi0">0,05</text:p>
          </table:table-cell>
          <table:table-cell table:style-name="5">
            <text:p text:style-name="s1_center_93_fi0">0,15</text:p>
          </table:table-cell>
        </table:table-row>
        <table:table-row>
          <table:table-cell table:style-name="7">
            <text:p text:style-name="s1_93"/>
          </table:table-cell>
          <table:table-cell table:style-name="5">
            <text:p text:style-name="s1_93"/>
          </table:table-cell>
          <table:table-cell table:style-name="5">
            <text:p text:style-name="s1_93"/>
          </table:table-cell>
          <table:table-cell table:style-name="5">
            <text:p text:style-name="s1_93"/>
          </table:table-cell>
          <table:table-cell table:style-name="5">
            <text:p text:style-name="s1_93"/>
          </table:table-cell>
          <table:table-cell table:style-name="5">
            <text:p text:style-name="s1_93"/>
          </table:table-cell>
          <table:table-cell table:style-name="5">
            <text:p text:style-name="s1_93"/>
          </table:table-cell>
          <table:table-cell table:style-name="5">
            <text:p text:style-name="s1_93"/>
          </table:table-cell>
          <table:table-cell table:style-name="5">
            <text:p text:style-name="s1_93"/>
          </table:table-cell>
          <table:table-cell table:style-name="5">
            <text:p text:style-name="s1_93"/>
          </table:table-cell>
          <table:table-cell table:style-name="5">
            <text:p text:style-name="s1_93"/>
          </table:table-cell>
          <table:table-cell table:style-name="5">
            <text:p text:style-name="s1_93"/>
          </table:table-cell>
          <table:table-cell table:style-name="5">
            <text:p text:style-name="s1_93"/>
          </table:table-cell>
          <table:table-cell table:style-name="5">
            <text:p text:style-name="s1_93"/>
          </table:table-cell>
          <table:table-cell table:style-name="5">
            <text:p text:style-name="s1_93"/>
          </table:table-cell>
          <table:table-cell table:style-name="5">
            <text:p text:style-name="s1_93"/>
          </table:table-cell>
        </table:table-row>
      </table:table>
      <text:p text:style-name="s1"/>
      <text:p text:style-name="SB1"/>
      <text:p text:style-name="s91">_____________________________</text:p>
      <text:p text:style-name="s91"><text:bookmark text:name="anchor401"/><text:span text:style-name="s10">&lt;*&gt;</text:span> численность населения муниципального образования учитывается по состоянию на 1 января года последнего официально опубликованного Территориальным органом Федеральной службой Государственной статистики по Иркутской области статистического бюллетеня "Численность населения";</text:p>
      <text:p text:style-name="s91"><text:bookmark text:name="anchor402"/><text:span text:style-name="s10">&lt;**&gt;</text:span> рассчитывается по формуле:</text:p>
      <text:p text:style-name="s1"/>
      <text:p text:style-name="s1_fi0">	<draw:frame draw:style-name="fr1" svg:width="29mm" svg:height="6mm" text:anchor-type="as-char" draw:z-index="1">
		<draw:image xlink:href="Pictures/414132622.png" xlink:type="simple" xlink:show="embed" xlink:actuate="onLoad"/>
	</draw:frame>
, где:</text:p>
      <text:p text:style-name="s91">_____________________________</text:p>
      <text:p text:style-name="s91"/>
      <text:p text:style-name="s1">Оц - оценка проекта;</text:p>
      <text:p text:style-name="s1">b<text:span text:style-name="lower"><text:span> i</text:span></text:span>- балл i-ro критерия;</text:p>
      <text:p text:style-name="s1">k<text:span text:style-name="lower"><text:span> i</text:span></text:span> - коэффициент i-ro критерия;</text:p>
      <text:p text:style-name="s1">n - общее количество критериев.</text:p>
      <text:p text:style-name="s1"/>
      <text:p text:style-name="s22header">Информация об изменениях:</text:p>
      <text:p text:style-name="s22"><text:bookmark text:name="anchor500"/>Приложение 5 изменено с 1 июня 2026 г. - <text:a xlink:type="simple" xlink:href="https://internet.garant.ru/document/redirect/414338835/1220">Постановление</text:a> Правительства Иркутской области от 1 июня 2026 г. N 460-ПП</text:p>
      <text:p text:style-name="s22"><text:a xlink:type="simple" xlink:href="https://internet.garant.ru/document/redirect/412768855/500">См. предыдущую редакцию</text:a></text:p>
      <text:p text:style-name="s37">Приложение 5
к <text:a xlink:type="simple" xlink:href="#anchor2000">Порядку</text:a> проведения
на территории
Иркутской области
конкурсного отбора
инициативных проектов,
выдвигаемых для
получения финансовой
поддержки за счет
межбюджетных трансфертов
из бюджета
Иркутской области</text:p>
      <text:p text:style-name="s37">(с изменениями от 1 июня 2026 г.)</text:p>
      <text:p text:style-name="s1"/>
      <text:p text:style-name="s2_preformatted11"><text:span text:style-name="s10"><text:s text:c="27"/>Сводная заявка</text:span></text:p>
      <text:p text:style-name="s2_preformatted11"><text:span text:style-name="s10"><text:s text:c="8"/>на участие в конкурсном отборе инициативных проектов</text:span></text:p>
      <text:p text:style-name="s2_preformatted11"><text:span text:style-name="s10"><text:s text:c="24"/>на региональном этапе</text:span></text:p>
      <text:p text:style-name="s2_preformatted11">_________________________________________________________________________</text:p>
      <text:p text:style-name="s2_preformatted11"><text:s text:c="5"/>(наименование<text:s text:c="4"/>городского<text:s text:c="4"/>округа,<text:s text:c="8"/>муниципального округа,</text:p>
      <text:p text:style-name="s2_preformatted11"><text:s text:c="16"/>муниципального района Иркутской области)</text:p>
      <text:p text:style-name="s1"/>
      <text:p text:style-name="SB0"/>
      <table:table table:name="15208" table:style-name="15208">
        <table:table-column table:style-name="485"/>
        <table:table-column table:style-name="1318"/>
        <table:table-column table:style-name="1308"/>
        <table:table-column table:style-name="1723"/>
        <table:table-column table:style-name="1598"/>
        <table:table-column table:style-name="2960"/>
        <table:table-column table:style-name="1064"/>
        <table:table-column table:style-name="537"/>
        <table:table-column table:style-name="1082"/>
        <table:table-column table:style-name="396"/>
        <table:table-column table:style-name="672"/>
        <table:table-column table:style-name="401"/>
        <table:table-column table:style-name="1253"/>
        <table:table-column table:style-name="406"/>
        <table:table-row>
          <table:table-cell table:style-name="79" table:number-rows-spanned="3">
            <text:p text:style-name="s1_center_94_fi0">N п/п</text:p>
          </table:table-cell>
          <table:table-cell table:style-name="13" table:number-columns-spanned="2">
            <table:covered-table-cell/>
            <text:p text:style-name="s1_center_94_fi0">Реквизиты поступления заявки</text:p>
          </table:table-cell>
          <table:table-cell table:style-name="77" table:number-rows-spanned="3">
            <text:p text:style-name="s1_center_94_fi0">Наименование инициативного проекта</text:p>
          </table:table-cell>
          <table:table-cell table:style-name="77" table:number-rows-spanned="3">
            <text:p text:style-name="s1_center_94_fi0">Инициатор инициативного проекта (инициативная группа, ТОС, иная организация)</text:p>
          </table:table-cell>
          <table:table-cell table:style-name="77" table:number-rows-spanned="3">
            <text:p text:style-name="s1_center_94_fi0">Муниципальное образование Иркутской области, на решение вопросов местного значения которого (иных вопросов, право решения которых предоставлено его органам местного самоуправления) направлен инициативный проект</text:p>
          </table:table-cell>
          <table:table-cell table:style-name="12" table:number-columns-spanned="2">
            <table:covered-table-cell/>
            <text:p text:style-name="s1_center_94_fi0">Сумма реализации</text:p>
          </table:table-cell>
          <table:table-cell table:style-name="13" table:number-columns-spanned="6">
            <table:covered-table-cell/>
            <table:covered-table-cell/>
            <table:covered-table-cell/>
            <table:covered-table-cell/>
            <table:covered-table-cell/>
            <text:p text:style-name="s1_center_94_fi0">Источники финансирования:</text:p>
          </table:table-cell>
        </table:table-row>
        <table:table-row>
          <table:table-cell table:style-name="69" table:number-rows-spanned="2">
            <text:p text:style-name="s1_center_94_fi0">дата регистрации</text:p>
          </table:table-cell>
          <table:table-cell table:style-name="69" table:number-rows-spanned="2">
            <text:p text:style-name="s1_center_94_fi0">время регистрации</text:p>
          </table:table-cell>
          <table:table-cell table:style-name="5" table:number-columns-spanned="2">
            <table:covered-table-cell/>
            <text:p text:style-name="s1_center_94_fi0">инициативного проекта, всего</text:p>
          </table:table-cell>
          <table:table-cell table:style-name="5" table:number-columns-spanned="2">
            <table:covered-table-cell/>
            <text:p text:style-name="s1_center_94_fi0">областной бюджет <text:a xlink:type="simple" xlink:href="#anchor501">&lt;*&gt;</text:a></text:p>
          </table:table-cell>
          <table:table-cell table:style-name="5" table:number-columns-spanned="2">
            <table:covered-table-cell/>
            <text:p text:style-name="s1_center_94_fi0">местный бюджет</text:p>
          </table:table-cell>
          <table:table-cell table:style-name="5" table:number-columns-spanned="2">
            <table:covered-table-cell/>
            <text:p text:style-name="s1_center_94_fi0">инициативный платеж <text:a xlink:type="simple" xlink:href="#anchor502">&lt;**&gt;</text:a></text:p>
          </table:table-cell>
        </table:table-row>
        <table:table-row>
          <table:table-cell table:style-name="5">
            <text:p text:style-name="s1_center_94_fi0">руб.</text:p>
          </table:table-cell>
          <table:table-cell table:style-name="5">
            <text:p text:style-name="s1_center_94_fi0">%</text:p>
          </table:table-cell>
          <table:table-cell table:style-name="5">
            <text:p text:style-name="s1_center_94_fi0">руб.</text:p>
          </table:table-cell>
          <table:table-cell table:style-name="5">
            <text:p text:style-name="s1_center_94_fi0">%</text:p>
          </table:table-cell>
          <table:table-cell table:style-name="5">
            <text:p text:style-name="s1_center_94_fi0">руб.</text:p>
          </table:table-cell>
          <table:table-cell table:style-name="5">
            <text:p text:style-name="s1_center_94_fi0">%</text:p>
          </table:table-cell>
          <table:table-cell table:style-name="5">
            <text:p text:style-name="s1_center_94_fi0">руб.</text:p>
          </table:table-cell>
          <table:table-cell table:style-name="5">
            <text:p text:style-name="s1_center_94_fi0">%</text:p>
          </table:table-cell>
        </table:table-row>
        <table:table-row>
          <table:table-cell table:style-name="7">
            <text:p text:style-name="s1_center_94_fi0">1</text:p>
          </table:table-cell>
          <table:table-cell table:style-name="5">
            <text:p text:style-name="s1_94"/>
          </table:table-cell>
          <table:table-cell table:style-name="5">
            <text:p text:style-name="s1_94"/>
          </table:table-cell>
          <table:table-cell table:style-name="5">
            <text:p text:style-name="s1_94"/>
          </table:table-cell>
          <table:table-cell table:style-name="5">
            <text:p text:style-name="s1_94"/>
          </table:table-cell>
          <table:table-cell table:style-name="5">
            <text:p text:style-name="s1_94"/>
          </table:table-cell>
          <table:table-cell table:style-name="5">
            <text:p text:style-name="s1_94"/>
          </table:table-cell>
          <table:table-cell table:style-name="5">
            <text:p text:style-name="s1_94"/>
          </table:table-cell>
          <table:table-cell table:style-name="5">
            <text:p text:style-name="s1_94"/>
          </table:table-cell>
          <table:table-cell table:style-name="5">
            <text:p text:style-name="s1_94"/>
          </table:table-cell>
          <table:table-cell table:style-name="5">
            <text:p text:style-name="s1_94"/>
          </table:table-cell>
          <table:table-cell table:style-name="5">
            <text:p text:style-name="s1_94"/>
          </table:table-cell>
          <table:table-cell table:style-name="5">
            <text:p text:style-name="s1_94"/>
          </table:table-cell>
          <table:table-cell table:style-name="5">
            <text:p text:style-name="s1_94"/>
          </table:table-cell>
        </table:table-row>
        <table:table-row>
          <table:table-cell table:style-name="7">
            <text:p text:style-name="s1_center_94_fi0">2</text:p>
          </table:table-cell>
          <table:table-cell table:style-name="5">
            <text:p text:style-name="s1_94"/>
          </table:table-cell>
          <table:table-cell table:style-name="5">
            <text:p text:style-name="s1_94"/>
          </table:table-cell>
          <table:table-cell table:style-name="5">
            <text:p text:style-name="s1_94"/>
          </table:table-cell>
          <table:table-cell table:style-name="5">
            <text:p text:style-name="s1_94"/>
          </table:table-cell>
          <table:table-cell table:style-name="5">
            <text:p text:style-name="s1_94"/>
          </table:table-cell>
          <table:table-cell table:style-name="5">
            <text:p text:style-name="s1_94"/>
          </table:table-cell>
          <table:table-cell table:style-name="5">
            <text:p text:style-name="s1_94"/>
          </table:table-cell>
          <table:table-cell table:style-name="5">
            <text:p text:style-name="s1_94"/>
          </table:table-cell>
          <table:table-cell table:style-name="5">
            <text:p text:style-name="s1_94"/>
          </table:table-cell>
          <table:table-cell table:style-name="5">
            <text:p text:style-name="s1_94"/>
          </table:table-cell>
          <table:table-cell table:style-name="5">
            <text:p text:style-name="s1_94"/>
          </table:table-cell>
          <table:table-cell table:style-name="5">
            <text:p text:style-name="s1_94"/>
          </table:table-cell>
          <table:table-cell table:style-name="5">
            <text:p text:style-name="s1_94"/>
          </table:table-cell>
        </table:table-row>
        <table:table-row>
          <table:table-cell table:style-name="7">
            <text:p text:style-name="s1_94"/>
          </table:table-cell>
          <table:table-cell table:style-name="5">
            <text:p text:style-name="s1_94"/>
          </table:table-cell>
          <table:table-cell table:style-name="5">
            <text:p text:style-name="s1_94"/>
          </table:table-cell>
          <table:table-cell table:style-name="5">
            <text:p text:style-name="s1_94"/>
          </table:table-cell>
          <table:table-cell table:style-name="5">
            <text:p text:style-name="s1_94"/>
          </table:table-cell>
          <table:table-cell table:style-name="5">
            <text:p text:style-name="s1_94"/>
          </table:table-cell>
          <table:table-cell table:style-name="5">
            <text:p text:style-name="s1_94"/>
          </table:table-cell>
          <table:table-cell table:style-name="5">
            <text:p text:style-name="s1_94"/>
          </table:table-cell>
          <table:table-cell table:style-name="5">
            <text:p text:style-name="s1_94"/>
          </table:table-cell>
          <table:table-cell table:style-name="5">
            <text:p text:style-name="s1_94"/>
          </table:table-cell>
          <table:table-cell table:style-name="5">
            <text:p text:style-name="s1_94"/>
          </table:table-cell>
          <table:table-cell table:style-name="5">
            <text:p text:style-name="s1_94"/>
          </table:table-cell>
          <table:table-cell table:style-name="5">
            <text:p text:style-name="s1_94"/>
          </table:table-cell>
          <table:table-cell table:style-name="5">
            <text:p text:style-name="s1_94"/>
          </table:table-cell>
        </table:table-row>
      </table:table>
      <text:p text:style-name="s1"/>
      <text:p text:style-name="SB1"/>
      <text:p text:style-name="s1"/>
      <text:p text:style-name="s2_preformatted11">_____________________________</text:p>
      <text:p text:style-name="s2_preformatted11"><text:bookmark text:name="anchor501"/><text:s text:c="5"/><text:span text:style-name="s10">&lt;*&gt;</text:span> не более предельного уровня софинансирования<text:s text:c="2"/>Иркутской<text:s text:c="2"/>области</text:p>
      <text:p text:style-name="s2_preformatted11">(в процентах) объема расходного обязательства муниципального<text:s text:c="2"/>образования</text:p>
      <text:p text:style-name="s2_preformatted11">Иркутской<text:s text:c="2"/>области,<text:s text:c="3"/>утвержденного<text:s text:c="3"/>нормативным<text:s text:c="3"/>актом<text:s text:c="3"/>Правительства</text:p>
      <text:p text:style-name="s2_preformatted11">Иркутской области;</text:p>
      <text:p text:style-name="s2_preformatted11"><text:bookmark text:name="anchor502"/><text:s text:c="5"/><text:span text:style-name="s10">&lt;**&gt;</text:span> не менее 10% от общей сумма реализации инициативного проекта.</text:p>
      <text:p text:style-name="s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1">
  <office:font-face-decls>
    <style:font-face style:name="Arial" svg:font-family="Arial"/>
    <style:font-face style:name="Courier New" svg:font-family="Courier New"/>
    <style:font-face style:name="Times New Roman" svg:font-family="Times New Roman"/>
  </office:font-face-decls>
  <office:styles>
    <style:default-style style:family="paragraph">
      <style:paragraph-properties style:tab-stop-distance="1.27cm"/>
    </style:default-style>
    <style:style style:family="paragraph" style:name="Normal">
      <style:paragraph-properties style:writing-mode="lr"/>
      <style:text-properties style:font-name="Times New Roman" fo:font-size="12pt" fo:language="ru" fo:country="RU"/>
    </style:style>
    <style:style style:family="paragraph" style:name="Standard">
      <style:paragraph-properties fo:text-align="justify" fo:text-indent="1.27cm" fo:widows="2" fo:orphans="2" fo:margin-left="0cm" fo:margin-right="0cm" fo:margin-top="0cm" fo:margin-bottom="0cm" style:writing-mode="lr"/>
      <style:text-properties style:font-name="Times New Roman" fo:font-size="12pt"/>
    </style:style>
    <style:style style:name="Preformatted" style:display-name="Preformatted" style:family="paragraph">
      <style:paragraph-properties fo:margin-left="0cm" fo:margin-right="0cm" fo:margin-top="0cm" fo:margin-bottom="0cm" fo:text-align="justify" style:justify-single-word="false" fo:orphans="2" fo:widows="2" fo:hyphenation-ladder-count="no-limit" fo:text-indent="0cm" style:auto-text-indent="false" style:writing-mode="lr-tb"/>
      <style:text-properties style:font-name="Courier New" fo:font-family="'Courier New'" style:font-family-generic="roman" style:font-pitch="fixed" fo:font-size="12pt" style:font-name-asian="Symbol" style:font-family-asian="Symbol" style:font-family-generic-asian="system" style:font-pitch-asian="variable" style:font-size-asian="12pt" style:font-name-complex="Wingdings" style:font-family-complex="Wingdings" style:font-family-generic-complex="system" style:font-pitch-complex="variable" style:font-size-complex="12pt" fo:hyphenate="true" fo:hyphenation-remain-char-count="2" fo:hyphenation-push-char-count="2"/>
    </style:style>
    <style:style style:family="paragraph" style:name="Heading" style:parent-style-name="Standard">
      <style:paragraph-properties fo:text-align="center" fo:margin-top="0.423cm" fo:margin-bottom="0.212cm" fo:keep-with-next="always"/>
      <style:text-properties style:font-name="Times New Roman" fo:font-weight="bold"/>
    </style:style>
    <style:style style:name="s1" style:family="paragraph" style:display-name="Нормальный" style:parent-style-name="Standard"/>
    <style:style style:name="s2" style:family="paragraph" style:display-name="Нормальный (OEM)" style:parent-style-name="Preformatted"/>
    <style:style style:name="s3" style:family="paragraph" style:display-name="Заголовок 1" style:parent-style-name="Heading"/>
    <style:style style:name="s4" style:family="paragraph" style:display-name="Заголовок 2" style:parent-style-name="Heading"/>
    <style:style style:name="s5" style:family="paragraph" style:display-name="Заголовок 3" style:parent-style-name="Heading"/>
    <style:style style:name="s6" style:family="paragraph" style:display-name="Заголовок 4" style:parent-style-name="Heading"/>
    <style:style style:name="s7" style:family="paragraph" style:display-name="Утратил силу" style:parent-style-name="Standard">
      <style:text-properties fo:color="#666600" style:text-line-through-style="solid" style:text-line-through-type="single"/>
    </style:style>
    <!-- Text (reference) -->
    <style:style style:name="Text (reference)" style:family="paragraph" style:parent-style-name="Standard">
      <style:paragraph-properties fo:text-align="justify" fo:text-indent="0cm" fo:margin-left="0cm" fo:margin-right="0cm" fo:margin-top="0.132cm" fo:margin-bottom="0cm"/>
      <style:text-properties fo:font-style="italic" fo:color="#353842" style:font-name="Times New Roman CYR" fo:font-size="12pt"/>
    </style:style>
    <style:style style:name="s9" style:family="paragraph" style:display-name="Комментарий" style:parent-style-name="Text (reference)">
      <style:paragraph-properties fo:text-align="justify" fo:background-color="#f0f0f0"/>
      <style:text-properties fo:background-color="#f0f0f0"/>
    </style:style>
    <style:style style:name="s15" style:family="paragraph" style:display-name="Заголовок статьи" style:parent-style-name="Standard">
      <style:paragraph-properties fo:text-align="justify" fo:text-indent="-1.573cm" fo:margin-left="2.843cm" fo:margin-right="0cm" fo:margin-top="0cm" fo:margin-bottom="0cm"/>
    </style:style>
    <style:style style:name="s16" style:family="paragraph" style:display-name="Прижатый влево" style:parent-style-name="Standard">
      <style:paragraph-properties fo:text-indent="0cm" fo:text-align="start" style:justify-single-word="false" fo:hyphenation-ladder-count="no-limit"/>
    </style:style>
    <style:style style:name="s22" style:family="paragraph" style:display-name="Информация о версии" style:parent-style-name="Text (reference)">
      <style:paragraph-properties fo:text-align="justify" fo:background-color="#f0f0f0"/>
      <style:text-properties fo:background-color="#f0f0f0"/>
    </style:style>
    <style:style style:name="s25" style:family="paragraph" style:display-name="Не вступил в силу" style:parent-style-name="Standard">
      <style:paragraph-properties fo:margin-left="0.245cm" fo:margin-right="0cm" fo:text-indent="-0.245cm"/>
    </style:style>
    <style:style style:name="s52" style:family="paragraph" style:display-name="Информация об изменениях" style:parent-style-name="Text (reference)">
      <style:paragraph-properties fo:background-color="#eaefed"/>
      <style:text-properties fo:font-size="10pt" fo:background-color="#eaefed"/>
    </style:style>
    <style:style style:name="s71" style:family="paragraph" style:display-name="Заголовок ЭР (левое окно)" style:parent-style-name="Heading"/>
    <style:style style:name="s91" style:family="paragraph" style:display-name="Сноска" style:parent-style-name="Standard">
      <style:text-properties fo:font-size="10pt"/>
    </style:style>
    <style:style style:name="s93" style:family="paragraph" style:display-name="Взамен" style:parent-style-name="Text (reference)">
      <style:paragraph-properties fo:auto-text-indent="false" fo:text-indent="0cm" fo:background-color="#FFF5AD" fo:margin-left="0.3in"/>
      <style:text-properties fo:background-color="#FFF5AD"/>
    </style:style>
    <style:style style:name="s94" style:family="paragraph" style:display-name="Сравнение" style:parent-style-name="Text (reference)">
      <style:paragraph-properties fo:auto-text-indent="false" fo:text-indent="0cm" fo:background-color="#f0f0f0" fo:margin-left="0.3in"/>
      <style:text-properties fo:background-color="#f0f0f0"/>
    </style:style>
  </office:styles>
  <office:automatic-styles>
    <!-- header and footer styles -->
    <style:style style:family="paragraph" style:name="header" style:parent-style-name="Standard">
      <style:paragraph-properties fo:text-align="left" fo:text-indent="0cm"/>
      <style:text-properties style:font-name="Times New Roman" fo:font-family="'Times New Roman'" fo:font-size="10"/>
    </style:style>
    <style:style style:family="paragraph" style:name="footer_left" style:parent-style-name="Standard">
      <style:paragraph-properties fo:text-align="left" fo:text-indent="0cm"/>
      <style:text-properties style:font-name="Times New Roman" fo:font-family="'Times New Roman'" fo:font-size="10"/>
    </style:style>
    <style:style style:family="paragraph" style:name="footer_center" style:parent-style-name="Standard">
      <style:paragraph-properties fo:text-align="center" fo:text-indent="0cm"/>
      <style:text-properties style:font-name="Times New Roman" fo:font-family="'Times New Roman'" fo:font-size="10"/>
    </style:style>
    <style:style style:family="paragraph" style:name="footer_right" style:parent-style-name="Standard">
      <style:paragraph-properties fo:text-align="right" fo:text-indent="0cm"/>
      <style:text-properties style:font-name="Times New Roman" fo:font-family="'Times New Roman'" fo:font-size="10"/>
    </style:style>
    <style:page-layout style:name="Standard">
      <style:page-layout-properties fo:page-width="210mm" fo:page-height="297mm" style:num-format="1" style:print-orientation="portrait" fo:margin-top="14mm" fo:margin-bottom="14mm" fo:margin-left="14mm" fo:margin-right="14mm"/>
      <style:header-style>
        <style:header-footer-properties fo:margin-bottom="5mm"/>
      </style:header-style>
      <style:footer-style/>
    </style:page-layout>
    <style:page-layout style:name="PageOrientation0">
      <style:page-layout-properties fo:page-width="297mm" fo:page-height="210mm" style:num-format="1" style:print-orientation="landscape" fo:margin-top="14mm" fo:margin-bottom="14mm" fo:margin-left="14mm" fo:margin-right="14mm"/>
      <style:header-style>
        <style:header-footer-properties fo:margin-bottom="5mm"/>
      </style:header-style>
      <style:footer-style/>
    </style:page-layout>
    <style:page-layout style:name="PageOrientation1">
      <style:page-layout-properties fo:page-width="210mm" fo:page-height="297mm" style:num-format="1" style:print-orientation="portrait" fo:margin-top="14mm" fo:margin-bottom="14mm" fo:margin-left="14mm" fo:margin-right="14mm"/>
      <style:header-style>
        <style:header-footer-properties fo:margin-bottom="5mm"/>
      </style:header-style>
      <style:footer-style/>
    </style:page-layout>
    <style:page-layout style:name="PageOrientation0">
      <style:page-layout-properties fo:page-width="297mm" fo:page-height="210mm" style:num-format="1" style:print-orientation="landscape" fo:margin-top="14mm" fo:margin-bottom="14mm" fo:margin-left="14mm" fo:margin-right="14mm"/>
      <style:header-style>
        <style:header-footer-properties fo:margin-bottom="5mm"/>
      </style:header-style>
      <style:footer-style/>
    </style:page-layout>
    <style:page-layout style:name="PageOrientation1">
      <style:page-layout-properties fo:page-width="210mm" fo:page-height="297mm" style:num-format="1" style:print-orientation="portrait" fo:margin-top="14mm" fo:margin-bottom="14mm" fo:margin-left="14mm" fo:margin-right="14mm"/>
      <style:header-style>
        <style:header-footer-properties fo:margin-bottom="5mm"/>
      </style:header-style>
      <style:footer-style/>
    </style:page-layout>
    <number:date-style style:name="date" number:automatic-order="true" number:format-source="fixed">
      <number:day number:style="long"/>
      <number:text>.</number:text>
      <number:month number:style="long"/>
      <number:text>.</number:text>
      <number:year number:style="long"/>
    </number:date-style>
  </office:automatic-styles>
  <office:master-styles>
    <style:master-page style:name="Standard" style:page-layout-name="Standard">
      <style:header>
        <text:p text:style-name="header">Постановление Правительства Иркутской области от 31 августа 2022 г. N 679-пп "О реализации отдель...</text:p>
      </style:header>
      <style:footer>
        <table:table>
          <table:table-column table:number-columns-repeated="3"/>
          <table:table-row>
            <table:table-cell>
              <text:p text:style-name="footer_left">
							<text:date style:data-style-name="date" text:fixed="true" text:date-value="2026-6-8"/>
						</text:p>
            </table:table-cell>
            <table:table-cell>
              <text:p text:style-name="footer_center">Система ГАРАНТ
						</text:p>
            </table:table-cell>
            <table:table-cell>
              <text:p text:style-name="footer_right">
							<text:page-number text:select-page="current"/>/<text:page-count style:num-format="1"/>
						</text:p>
            </table:table-cell>
          </table:table-row>
        </table:table>
      </style:footer>
    </style:master-page>
    <style:master-page style:name="landscape0" style:page-layout-name="PageOrientation0">
      <style:header>
        <text:p text:style-name="header">Постановление Правительства Иркутской области от 31 августа 2022 г. N 679-пп "О реализации отдель...</text:p>
      </style:header>
      <style:footer>
        <table:table>
          <table:table-column table:number-columns-repeated="3"/>
          <table:table-row>
            <table:table-cell>
              <text:p text:style-name="footer_left">
							<text:date style:data-style-name="date" text:fixed="true" text:date-value="2026-6-8"/>
						</text:p>
            </table:table-cell>
            <table:table-cell>
              <text:p text:style-name="footer_center">Система ГАРАНТ
						</text:p>
            </table:table-cell>
            <table:table-cell>
              <text:p text:style-name="footer_right">
							<text:page-number text:select-page="current"/>/<text:page-count style:num-format="1"/>
						</text:p>
            </table:table-cell>
          </table:table-row>
        </table:table>
      </style:footer>
    </style:master-page>
    <style:master-page style:name="portrait1" style:page-layout-name="PageOrientation1">
      <style:header>
        <text:p text:style-name="header">Постановление Правительства Иркутской области от 31 августа 2022 г. N 679-пп "О реализации отдель...</text:p>
      </style:header>
      <style:footer>
        <table:table>
          <table:table-column table:number-columns-repeated="3"/>
          <table:table-row>
            <table:table-cell>
              <text:p text:style-name="footer_left">
							<text:date style:data-style-name="date" text:fixed="true" text:date-value="2026-6-8"/>
						</text:p>
            </table:table-cell>
            <table:table-cell>
              <text:p text:style-name="footer_center">Система ГАРАНТ
						</text:p>
            </table:table-cell>
            <table:table-cell>
              <text:p text:style-name="footer_right">
							<text:page-number text:select-page="current"/>/<text:page-count style:num-format="1"/>
						</text:p>
            </table:table-cell>
          </table:table-row>
        </table:table>
      </style:footer>
    </style:master-page>
    <style:master-page style:name="landscape0" style:page-layout-name="PageOrientation0">
      <style:header>
        <text:p text:style-name="header">Постановление Правительства Иркутской области от 31 августа 2022 г. N 679-пп "О реализации отдель...</text:p>
      </style:header>
      <style:footer>
        <table:table>
          <table:table-column table:number-columns-repeated="3"/>
          <table:table-row>
            <table:table-cell>
              <text:p text:style-name="footer_left">
							<text:date style:data-style-name="date" text:fixed="true" text:date-value="2026-6-8"/>
						</text:p>
            </table:table-cell>
            <table:table-cell>
              <text:p text:style-name="footer_center">Система ГАРАНТ
						</text:p>
            </table:table-cell>
            <table:table-cell>
              <text:p text:style-name="footer_right">
							<text:page-number text:select-page="current"/>/<text:page-count style:num-format="1"/>
						</text:p>
            </table:table-cell>
          </table:table-row>
        </table:table>
      </style:footer>
    </style:master-page>
    <style:master-page style:name="portrait1" style:page-layout-name="PageOrientation1">
      <style:header>
        <text:p text:style-name="header">Постановление Правительства Иркутской области от 31 августа 2022 г. N 679-пп "О реализации отдель...</text:p>
      </style:header>
      <style:footer>
        <table:table>
          <table:table-column table:number-columns-repeated="3"/>
          <table:table-row>
            <table:table-cell>
              <text:p text:style-name="footer_left">
							<text:date style:data-style-name="date" text:fixed="true" text:date-value="2026-6-8"/>
						</text:p>
            </table:table-cell>
            <table:table-cell>
              <text:p text:style-name="footer_center">Система ГАРАНТ
						</text:p>
            </table:table-cell>
            <table:table-cell>
              <text:p text:style-name="footer_right">
							<text:page-number text:select-page="current"/>/<text:page-count style:num-format="1"/>
						</text:p>
            </table:table-cell>
          </table:table-row>
        </table:table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1">
  <office:meta>
    <meta:initial-creator>НПП "Гарант-Сервис"</meta:initial-creator>
    <dc:description>Документ экспортирован из системы ГАРАНТ</dc:description>
    <meta:generator>Garant</meta:generator>
    <meta:user-defined meta:name="Company">НПП "Гарант-Сервис"</meta:user-defined>
  </office:meta>
</office:document-meta>
</file>